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узнать-свой-инн-на-портале-госуслуг"/>Как узнать свой ИНН на портале госуслуг<text:bookmark-end text:name="как-узнать-свой-инн-на-портале-госуслуг"/></text:h>
      <text:p text:style-name="First_20_paragraph">31.05.2018</text:p>
      <text:p text:style-name="Text_20_body"><text:line-break/></text:p>
      <text:p text:style-name="Text_20_body">Адрес страницы: <text:a xlink:type="simple" xlink:href="http://hamovniki.mos.ru/administrative-authority-shall-inform/detail/7366029.html" office:name=""><text:span text:style-name="Definition">http://hamovniki.mos.ru/administrative-authority-shall-inform/detail/736602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1:35:41Z</meta:creation-date>
    <dc:date>2023-06-18T01:35:41Z</dc:date>
  </office:meta>
</office:document-meta>
</file>