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батальон-дпс-полка-дпс-гибдд-увд-по-цао-гу-мвд-россии-по-городу-москве-в-очередной-раз-обращается-ко-всем-участникам-дорожного-движения"/>3 Батальон ДПС полка ДПС ГИБДД УВД по ЦАО ГУ МВД России по городу Москве в очередной раз обращается ко всем участникам дорожного движения<text:bookmark-end text:name="батальон-дпс-полка-дпс-гибдд-увд-по-цао-гу-мвд-россии-по-городу-москве-в-очередной-раз-обращается-ко-всем-участникам-дорожного-движения"/></text:h>
      <text:p text:style-name="First_20_paragraph">27.07.2018</text:p>
      <text:p text:style-name="Text_20_body">3 Батальон ДПС полка ДПС ГИБДД УВД по ЦАО ГУ МВД России по городу Москве в очередной раз обращается ко всем участникам дорожного движения и напоминает, что, когда вы пересаживаетесь с автомобиля за руль велосипеда необходимо руководствоваться п.п. 24 ПДД РФ, также это относится и к пешеходам.</text:p>
      <text:p text:style-name="Text_20_body">Обращаем ваше внимание на тот факт, что водитель велосипеда не является пешеходом во время движения. Однако человек, ведущий велосипед, пешеходом является. В связи с этим у владельцев велосипедов появляется достаточно интересная возможность. При желании любой велосипедист может без особых усилий стать пешеходом и руководствоваться правилами пешеходов п.п. 4 ПДД РФ.</text:p>
      <text:p text:style-name="Text_20_body">Напоминаем основные правила дорожного и безопасного передвижения на велосипеде.</text:p>
      <text:p text:style-name="Text_20_body">Движение велосипедистов в возрасте старше 14 лет должно осуществляться по велосипедной, велопешеходной дорожкам или полосе для велосипедистов.</text:p>
      <text:p text:style-name="Text_20_body">Допускается движение велосипедистов в возрасте старше 14 лет:</text:p>
      <text:p text:style-name="Text_20_body">·по правому краю проезжей части - в следующих случаях:</text:p>
      <text:p text:style-name="Text_20_body">·отсутствуют велосипедная и велопешеходная дорожки, полоса для велосипедистов либо отсутствует возможность двигаться по ним;</text:p>
      <text:p text:style-name="Text_20_body">·габаритная ширина велосипеда, прицепа к нему либо перевозимого груза превышает 1 м;</text:p>
      <text:p text:style-name="Text_20_body">·движение велосипедистов осуществляется в колоннах;</text:p>
      <text:p text:style-name="Text_20_body">·по обочине - в случае, если отсутствуют велосипедная и велопешеходная дорожки, полоса для велосипедистов либо отсутствует возможность двигаться по ним или по правому краю проезжей части;</text:p>
      <text:p text:style-name="Text_20_body">·по тротуару или пешеходной дорожке - в следующих случаях:</text:p>
      <text:p text:style-name="Text_20_body">·отсутствуют велосипедная и велопешеходная дорожки, полоса для велосипедистов либо отсутствует возможность двигаться по ним, а также по правому краю проезжей части или обочине;</text:p>
      <text:p text:style-name="Text_20_body">·велосипедист сопровождает велосипедиста в возрасте до 14 лет либо перевозит ребенка в возрасте до 7 лет на дополнительном сиденье, в велоколяске или в прицепе, предназначенном для эксплуатации с велосипедом.</text:p>
      <text:p text:style-name="Text_20_body">Движение велосипедистов в возрасте от 7 до 14 лет должно осуществляться только по тротуарам, пешеходным, велосипедным и велопешеходным дорожкам, а также в пределах пешеходных зон.</text:p>
      <text:p text:style-name="Text_20_body">Движение велосипедистов в возрасте младше 7 лет должно осуществляться только по тротуарам, пешеходным и велопешеходным дорожкам (на стороне для движения пешеходов), а также в пределах пешеходных зон.</text:p>
      <text:p text:style-name="Text_20_body">При движении велосипедистов по правому краю проезжей части в случаях, предусмотренных настоящими Правилами, велосипедисты должны двигаться только в один ряд.</text:p>
      <text:p text:style-name="Text_20_body">Если движение велосипедиста по тротуару, пешеходной дорожке, обочине или в пределах пешеходных зон подвергает опасности или создает помехи для движения иных лиц, велосипедист должен спешиться и руководствоваться требованиями, предусмотренными настоящими Правилами для движения пешеходов.</text:p>
      <text:p text:style-name="Text_20_body">Велосипедистам и водителям мопедов запрещается:</text:p>
      <text:p text:style-name="Text_20_body">·управлять велосипедом, мопедом, не держась за руль хотя бы одной рукой;</text:p>
      <text:p text:style-name="Text_20_body">·перевозить груз, который выступает более чем на 0,5 м по длине или ширине за габариты, или груз, мешающий управлению;</text:p>
      <text:p text:style-name="Text_20_body">·перевозить пассажиров, если это не предусмотрено конструкцией транспортного средства;</text:p>
      <text:p text:style-name="Text_20_body">·перевозить детей до 7 лет при отсутствии специально оборудованных для них мест;</text:p>
      <text:p text:style-name="Text_20_body">·поворачивать налево или разворачиваться на дорогах с трамвайным движением и на дорогах, имеющих более одной полосы для движения в данном направлении;</text:p>
      <text:p text:style-name="Text_20_body">·двигаться по дороге без застегнутого мотошлема (для водителей мопедов);</text:p>
      <text:p text:style-name="Text_20_body">·пересекать дорогу по пешеходным переходам.</text:p>
      <text:p text:style-name="Text_20_body">Запрещается буксировка велосипедов и мопедов, а также буксировка велосипедами и мопедами, кроме буксировки прицепа, предназначенного для эксплуатации с велосипедом или мопедом.</text:p>
      <text:p text:style-name="Text_20_body">При движении в темное время суток или в условиях недостаточной видимости велосипедистам и водителям мопедов рекомендуется иметь при себе предметы со световозвращающими элементами и обеспечивать видимость этих предметов водителями других транспортных средств.</text:p>
      <text:p text:style-name="Text_20_body"><text:line-break/></text:p>
      <text:p text:style-name="Text_20_body">Адрес страницы: <text:a xlink:type="simple" xlink:href="http://hamovniki.mos.ru/administrative-authority-shall-inform/detail/7475296.html" office:name=""><text:span text:style-name="Definition">http://hamovniki.mos.ru/administrative-authority-shall-inform/detail/7475296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3-03T00:06:18Z</meta:creation-date>
    <dc:date>2024-03-03T00:06:18Z</dc:date>
  </office:meta>
</office:document-meta>
</file>