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27-августа-по-09-сентября-2018-года-проводит-общегородской-профилактический-рейд-снова-в-школу"/>С 27 августа по 09 сентября 2018 года проводит общегородской профилактический рейд «Снова в школу!»<text:bookmark-end text:name="с-27-августа-по-09-сентября-2018-года-проводит-общегородской-профилактический-рейд-снова-в-школу"/></text:h>
      <text:p text:style-name="First_20_paragraph">28.08.2018</text:p>
      <text:p text:style-name="Text_20_body"><text:span text:style-name="T1">ИНФОРМАЦИЯ ГИБДД</text:span></text:p>
      <text:p text:style-name="Text_20_body"><text:span text:style-name="T1">Уважаемые москвичи и гости столицы!</text:span></text:p>
      <text:p text:style-name="Text_20_body">Государственная инспекция безопасности дорожного движения в целях профилактики и предупреждения детского дорожно-транспортного травматизма на территории 3 батальона ДПС</text:p>
      <text:p text:style-name="Text_20_body">полка ДПС ГИБДД УВД по ЦАО ГУ МВД России по г. Москве</text:p>
      <text:p text:style-name="Text_20_body"><text:span text:style-name="T1">с 27 АВГУСТА по 09 СЕНТЯБРЯ 2018 года</text:span></text:p>
      <text:p text:style-name="Text_20_body"><text:span text:style-name="T1">проводит общегородской профилактический рейд</text:span></text:p>
      <text:p text:style-name="Text_20_body"><text:span text:style-name="T1">«СНОВА В ШКОЛУ!»</text:span></text:p>
      <text:p text:style-name="Text_20_body">В рамках данного мероприятия на территории Центрального административного округа будут проводиться следующие профилактические мероприятия:</text:p>
      <text:p text:style-name="Text_20_body"><text:span text:style-name="T1">29 августа 2018 года – «Маленький пешеход»</text:span></text:p>
      <text:p text:style-name="Text_20_body"><text:span text:style-name="T1">31 августа 2018 года - «Ваш пассажир-ребенок»</text:span></text:p>
      <text:p text:style-name="Text_20_body"><text:span text:style-name="T1">03 сентября 2018 года - «День знаний»</text:span></text:p>
      <text:p text:style-name="Text_20_body">Дети подвижны и любознательны. Играя на улице, часто бывают невнимательными и беспечными. Не всегда понимая опасность шалостей на проезжей части дороги, нарушая Правила дорожного движения, они не редко становятся жертвами ДТП.</text:p>
      <text:p text:style-name="Text_20_body">Чтобы этого не случилось:</text:p>
      <text:p text:style-name="Text_20_body">· напомните ребятам о правилах движения для пешеходов. Объясните ребенку, что переходить дорогу нужно только по пешеходному переходу;</text:p>
      <text:p text:style-name="Text_20_body">· не позволяйте ребенку выходить на проезжую часть из-за припаркованного транспорта;</text:p>
      <text:p text:style-name="Text_20_body">· в сумерках и плохую погоду водители могут не заметить ребенка, поэтому, следует надеть яркую одежду, а лучше иметь на ней световозвращающие нашивки;</text:p>
      <text:p text:style-name="Text_20_body">· маленькие пассажиры в салоне автомобиля, если их перевозка осуществляется без специального детского кресла или ремня безопасности подвержены огромному риску; не забывайте пристегивать ребенка каждый раз, когда путешествуете вместе;</text:p>
      <text:p text:style-name="Text_20_body">Помогите детям адаптироваться к городским условиям после летнего отдыха. Всегда подавайте пример детям, как правильно вести себя на улицах города. Нет большего счастья, чем видеть наших детей здоровыми и веселыми! Уберечь детей от беды – наш с Вами долг и обязанность!</text:p>
      <text:p text:style-name="Text_20_body"><text:line-break/></text:p>
      <text:p text:style-name="Text_20_body">Адрес страницы: <text:a xlink:type="simple" xlink:href="http://hamovniki.mos.ru/administrative-authority-shall-inform/detail/7536544.html" office:name=""><text:span text:style-name="Definition">http://hamovniki.mos.ru/administrative-authority-shall-inform/detail/753654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11:01:21Z</meta:creation-date>
    <dc:date>2023-10-04T11:01:21Z</dc:date>
  </office:meta>
</office:document-meta>
</file>