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ие-мероприятия-ваш-пассажир-ребенок"/>Профилактические мероприятия "Ваш пассажир-ребенок!"<text:bookmark-end text:name="профилактические-мероприятия-ваш-пассажир-ребенок"/></text:h>
      <text:p text:style-name="First_20_paragraph">31.08.2018</text:p>
      <text:p text:style-name="Text_20_body"/>
      <text:p text:style-name="Text_20_body"><text:span text:style-name="T1">Инспектора дорожно-патрульной службы 3 батальона ДПС ГИБДД УВД по Центральному административному округу города Москвы с 31 августа 2018 года проведут профилактическое мероприятие «Ваш пассажир – ребенок»</text:span>. </text:p>
      <text:p text:style-name="Text_20_body">Основная цель мероприятия – предупреждение детского дорожно-транспортного травматизма среди детей и подростков.</text:p>
      <text:p text:style-name="Text_20_body"> Особое внимание сотрудники Госавтоинспекции будут уделять выполнению водителями транспортных средств, вступившего с 1 января 2007 года в силу пункта 22.9 Правил дорожного движения и статьи 12.23 «Нарушение правил перевозки людей» Кодекса Российской Федерации об административных правонарушениях. Инспектора дорожно – патрульной службы напоминают - перевозка детей в возрасте младше 7 лет в легковом автомобиле и кабине грузового автомобиля, конструкцией которых предусмотрены ремни безопасности либо ремни безопасности и детская удерживающая система ISOFIX*, должна осуществляться с использованием детских удерживающих систем (устройств), соответствующих весу и росту ребенка.</text:p>
      <text:p text:style-name="Text_20_body">Перевозка детей в возрасте от 7 до 11 лет (включительно) в легковом автомобиле и кабине грузового автомобиля, конструкцией которых предусмотрены ремни безопасности либо ремни безопасности и детская удерживающая система ISOFIX*, должна осуществляться с использованием детских удерживающих систем (устройств), соответствующих весу и росту ребенка, или с использованием ремней безопасности, а на переднем сиденье легкового автомобиля - только с использованием детских удерживающих систем (устройств), соответствующих весу и росту ребенка.</text:p>
      <text:p text:style-name="Text_20_body">Установка в легковом автомобиле и кабине грузового автомобиля детских удерживающих систем (устройств) и размещение в них детей должны осуществляться в соответствии с руководством по эксплуатации указанных систем (устройств).</text:p>
      <text:p text:style-name="Text_20_body">Запрещается перевозить детей в возрасте младше 12 лет на заднем сиденье мотоцикла. Мера административного наказания за данное нарушение – 3000  рублей. Маленький непоседа занимает самое опасное в автомобиле место - сзади между передними сиденьями - и при ДТП может получить страшные травмы. Детское удерживающее устройство сохраняет жизнь ребенку и снижает тяжесть последствий при ДТП.</text:p>
      <text:p text:style-name="Text_20_body"><text:line-break/></text:p>
      <text:p text:style-name="Text_20_body">Адрес страницы: <text:a xlink:type="simple" xlink:href="http://hamovniki.mos.ru/administrative-authority-shall-inform/detail/7545137.html" office:name=""><text:span text:style-name="Definition">http://hamovniki.mos.ru/administrative-authority-shall-inform/detail/75451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4:22:57Z</meta:creation-date>
    <dc:date>2023-07-01T14:22:57Z</dc:date>
  </office:meta>
</office:document-meta>
</file>