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нтября-2018-исполняющий-обязанности-главы-управы-района-хамовники-о.в.шовгеня-провела-встречу-с-жителями-района"/>5 сентября 2018 исполняющий обязанности главы управы района Хамовники О.В.Шовгеня провела встречу с жителями района<text:bookmark-end text:name="сентября-2018-исполняющий-обязанности-главы-управы-района-хамовники-о.в.шовгеня-провела-встречу-с-жителями-района"/></text:h>
      <text:p text:style-name="First_20_paragraph">06.09.2018</text:p>
      <text:p text:style-name="Text_20_body"><text:line-break/></text:p>
      <text:p text:style-name="Text_20_body">Адрес страницы: <text:a xlink:type="simple" xlink:href="http://hamovniki.mos.ru/administrative-authority-shall-inform/detail/7555419.html" office:name=""><text:span text:style-name="Definition">http://hamovniki.mos.ru/administrative-authority-shall-inform/detail/7555419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1T01:47:39Z</meta:creation-date>
    <dc:date>2023-07-01T01:47:39Z</dc:date>
  </office:meta>
</office:document-meta>
</file>