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2018-исполняющий-обязанности-главы-управы-е.-а.-берсенева-провела-встречу-с-жителями-района"/>17 октября 2018 исполняющий обязанности главы управы Е. А. Берсенева провела встречу с жителями района<text:bookmark-end text:name="октября-2018-исполняющий-обязанности-главы-управы-е.-а.-берсенева-провела-встречу-с-жителями-района"/></text:h>
      <text:p text:style-name="First_20_paragraph">19.10.2018</text:p>
      <text:p text:style-name="Text_20_body"><text:line-break/></text:p>
      <text:p text:style-name="Text_20_body">Адрес страницы: <text:a xlink:type="simple" xlink:href="http://hamovniki.mos.ru/administrative-authority-shall-inform/detail/7645673.html" office:name=""><text:span text:style-name="Definition">http://hamovniki.mos.ru/administrative-authority-shall-inform/detail/764567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07:03:45Z</meta:creation-date>
    <dc:date>2025-05-29T07:03:45Z</dc:date>
  </office:meta>
</office:document-meta>
</file>