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илактическое-мероприятие-гибдд-в-защиту-детей"/>Профилактическое мероприятие «ГИБДД в защиту детей»<text:bookmark-end text:name="профилактическое-мероприятие-гибдд-в-защиту-детей"/></text:h>
      <text:p text:style-name="First_20_paragraph">25.10.2018</text:p>
      <text:p text:style-name="Text_20_body">На территории обслуживания 5 СБ ДПС ГИБДД на спецтрассе ГУ МВД России по г. Москве с 22 по 28 октября 2018 года будет проводиться общегородское профилактическое мероприятие «ГИБДД в защиту детей».</text:p>
      <text:p text:style-name="Text_20_body">За 9 месяцев 2018 года на территории 5 СБ ДПС ГИБДД на спецтрассе ГУ МВД России по г. Москве пострадало 15 детей, их которых 3 - пешехода, 11- пассажиров и 1 - велосипедист. Анализ состояния детского травматизма за истекший период показывает, что наибольший рост происшествий с детьми школьного возраста приходится на время, свободное от учебных занятий в школах. Это обстоятельство может существенным образом повлиять на уровень детского травматизма в период осенних каникул, когда подростки зачастую, оставаясь без внимания взрослых, предоставлены сами себе и появляются на улице в любое время дня.</text:p>
      <text:p text:style-name="Text_20_body">Цели и задачи мероприятия: профилактика детского дорожно-транспортного травматизма и предупреждение дорожно-транспортных происшествий с участием детей и подростков в период осенних каникул.</text:p>
      <text:p text:style-name="Text_20_body"><text:span text:style-name="T1">Уважаемые водители!</text:span></text:p>
      <text:p text:style-name="Text_20_body">Будьте максимально внимательны при движении около дворовых территорий, парков, скверов, вблизи детских учреждений, площадок, не нарушайте правила проезда пешеходных переходов. Помните, что в любую минуту перед Вашим транспортным средством может появиться ребёнок.</text:p>
      <text:p text:style-name="Text_20_body"><text:span text:style-name="T1">Уважаемые взрослые!</text:span></text:p>
      <text:p text:style-name="Text_20_body">Не будьте безразличными к детям, играющим около дороги или рядом с ней. Остановите ребёнка, нарушающего Правила дорожного движения.</text:p>
      <text:p text:style-name="Text_20_body">Своим личным примером показывайте детям, как правильно и безопасно надо переходить проезжую часть.</text:p>
      <text:p text:style-name="Text_20_body"><text:span text:style-name="T1">Уважаемые родители!</text:span></text:p>
      <text:p text:style-name="Text_20_body">Регулярно повторяйте с детьми Правила дорожного движения, рассказывайте им об опасностях и «дорожных ловушках», которые подстерегают людей на дороге. Кроме этого, в темное время суток необходимо использовать на верхней одежде световозвращающие элементы, которые помогут водителю своевременно заметить пешехода на дороге и избежать трагедии. При перевозке ребёнка в автомобиле не забывайте использовать детские удерживающие устройства и ремни безопасности.</text:p>
      <text:p text:style-name="Text_20_body"><text:line-break/></text:p>
      <text:p text:style-name="Text_20_body">Адрес страницы: <text:a xlink:type="simple" xlink:href="http://hamovniki.mos.ru/administrative-authority-shall-inform/detail/7658419.html" office:name=""><text:span text:style-name="Definition">http://hamovniki.mos.ru/administrative-authority-shall-inform/detail/765841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2T23:21:11Z</meta:creation-date>
    <dc:date>2023-10-22T23:21:11Z</dc:date>
  </office:meta>
</office:document-meta>
</file>