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дское-профилактическое-мероприятие-нетрезвый-водитель-с-16-по-17-ноября-2018-года"/>Городское профилактическое мероприятие «Нетрезвый водитель» с 16 по 17 ноября 2018 года<text:bookmark-end text:name="городское-профилактическое-мероприятие-нетрезвый-водитель-с-16-по-17-ноября-2018-года"/></text:h>
      <text:p text:style-name="First_20_paragraph">19.11.2018</text:p>
      <text:p text:style-name="Text_20_body"/>
      <text:p text:style-name="Text_20_body"><text:span text:style-name="T1">Инспектора 3 батальона дорожно – патрульной службы Центрального административного округа города Москвы проведут сплошные проверки водителей, управляющих транспортными средствами, на состояние опьянения.</text:span></text:p>
      <text:p text:style-name="Text_20_body">С 16 по 17 ноября 2018 года на территории Центрального административного округа города Москвы пройдет городское профилактическое мероприятие «Нетрезвый водитель».</text:p>
      <text:p text:style-name="Text_20_body"> При проведении массовых проверок внимание инспекторов дорожно-патрульной службы будет направлено на выявление водителей, управляющих транспортными средствами в состоянии опьянения, а также водителей, отказывающихся от прохождения медицинского освидетельствования на состояние опьянения.</text:p>
      <text:p text:style-name="Text_20_body"> Госавтоинспекция обращает внимание, что за управление транспортным средством в состоянии опьянения или отказ от медицинского освидетельствования по требованию инспектора дорожно-патрульной службы, с 1 сентября 2013 года одновременно применяются и административный штраф в размере 30 тысяч рублей и лишение права управления транспортным средством на срок от 1,5 до 2 лет, а с 1 июля 2015 года при повторном нарушении предусмотрена уголовная ответственность в виде штрафа в размере от 200 тысяч до 300 тысяч рублей или в размере заработной платы или иного дохода осужденного за период от одного года до двух лет с лишением права занимать определенные должности или заниматься определенной деятельностью на срок до трех лет, либо лишения свободы на срок до двух лет с лишением права занимать определенные должности или заниматься определенной деятельностью на срок до трех лет. </text:p>
      <text:p text:style-name="Text_20_body"><text:line-break/></text:p>
      <text:p text:style-name="Text_20_body">Адрес страницы: <text:a xlink:type="simple" xlink:href="http://hamovniki.mos.ru/administrative-authority-shall-inform/detail/7706913.html" office:name=""><text:span text:style-name="Definition">http://hamovniki.mos.ru/administrative-authority-shall-inform/detail/770691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2T16:58:24Z</meta:creation-date>
    <dc:date>2025-01-22T16:58:24Z</dc:date>
  </office:meta>
</office:document-meta>
</file>