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отчётность-за-март-нужно-предоставить-в-пфр-до-15-апреля"/>Отчётность за март нужно предоставить в ПФР до 15 апреля<text:bookmark-end text:name="отчётность-за-март-нужно-предоставить-в-пфр-до-15-апреля"/></text:h>
      <text:p text:style-name="First_20_paragraph">10.04.2019</text:p>
      <text:p text:style-name="Text_20_body">Главное управление ПФР №10 по г.Москве и Московской области напоминает, что сведения о застрахованных лицах за прошедший период нужно сдать в ПФР до 15-го числа месяца следующего за отчетным включительно. При сдаче формы по-прежнему следует руководствоваться общими правилами переноса срока: если последний день сдачи отчетности приходится на выходной или нерабочий день, он переносится на ближайший рабочий день. Таким образом, последний день представления СЗВ-М за март 2019 – 15 апреля 2019 года. Дополняющую форму нужно успеть сдать в тот же срок, что и исходную.</text:p>
      <text:p text:style-name="Text_20_body">Страхователь ежемесячно представляет о каждом сотруднике (включая лиц, которые заключили договоры гражданско-правового характера, на вознаграждения по которым в соответствии с законодательством РФ начисляются страховые взносы) следующие сведения:</text:p>
      <text:list text:style-name="L1">
        <text:list-item>
          <text:p text:style-name="P1">Страховой номер индивидуального лицевого счета;</text:p>
        </text:list-item>
        <text:list-item>
          <text:p text:style-name="P1">Фамилию, имя, отчество;</text:p>
        </text:list-item>
        <text:list-item>
          <text:p text:style-name="P1">Идентификационный номер налогоплательщика.</text:p>
        </text:list-item>
      </text:list>
      <text:p text:style-name="First_20_paragraph">Если организация не сдаст СЗВ-М или представит ее в ПФР с опозданием, ее оштрафуют в размере 500 рублей за каждое застрахованное лицо. Штраф грозит также за каждого работника, которого забыли занести в форму СЗВ-М, или по которому указали неверные сведения.</text:p>
      <text:p text:style-name="Text_20_body">Напомним, в отчетности отражаются сведения по всем работникам, с которыми заключен:</text:p>
      <text:list text:style-name="L2">
        <text:list-item>
          <text:p text:style-name="P2">трудовой договор;</text:p>
        </text:list-item>
        <text:list-item>
          <text:p text:style-name="P2">гражданско-правовой договор;</text:p>
        </text:list-item>
        <text:list-item>
          <text:p text:style-name="P2">договор авторского заказа;</text:p>
        </text:list-item>
        <text:list-item>
          <text:p text:style-name="P2">договор об отчуждении исключительного права на произведения науки, литературы и искусства;</text:p>
        </text:list-item>
        <text:list-item>
          <text:p text:style-name="P2">издательский лицензионный договор;</text:p>
        </text:list-item>
        <text:list-item>
          <text:p text:style-name="P2">лицензионный договор о предоставлении права использования произведения науки, литературы и искусства.</text:p>
        </text:list-item>
      </text:list>
      <text:p text:style-name="First_20_paragraph">Если сведения предоставляются по 25 работникам и более, то обязательна электронная форма СЗВ-М. За нарушение порядка сдачи отчетности с 2017 года действуют новые штрафные санкции. Если вместо электронного отчета будет сдан бумажный, то ПФР вправе оштрафовать организацию на 1000 руб. Норма касается и исходных, и дополняющих, и отменяющих форм отчета.</text:p>
      <text:p text:style-name="Text_20_body">Напоминаем, что отчетность может быть представлена по каналам электронного документооборота. Для заключения соглашений об электронном документообороте следует обращаться в территориальный орган ПФР. Страхователи ЦАО Москвы обслуживаются по адресу: Огородный проезд, дом 5, стр. 3.</text:p>
      <text:p text:style-name="Text_20_body">Контакты  всех территориальных органов  ПФР по г. Москве и Московской области размещены на официальном сайте Пенсионного фонда России:  <text:a xlink:type="simple" xlink:href="http://www.pfrf.ru/branches/moscow/contacts/" office:name=""><text:span text:style-name="Definition">http://www.pfrf.ru/branches/moscow/contacts/</text:span></text:a>.</text:p>
      <text:p text:style-name="Text_20_body">Записаться на прием или задать вопрос можно и онлайн: в Личном кабинете гражданина на сайте ПФР https://es.pfrf.ru.</text:p>
      <text:p text:style-name="Text_20_body"><text:line-break/></text:p>
      <text:p text:style-name="Text_20_body">Адрес страницы: <text:a xlink:type="simple" xlink:href="http://hamovniki.mos.ru/administrative-authority-shall-inform/detail/8011602.html" office:name=""><text:span text:style-name="Definition">http://hamovniki.mos.ru/administrative-authority-shall-inform/detail/801160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3T04:16:59Z</meta:creation-date>
    <dc:date>2024-11-13T04:16:59Z</dc:date>
  </office:meta>
</office:document-meta>
</file>