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office:automatic-styles>
  <office:body>
    <office:text>
      <text:h text:style-name="Heading_20_3" text:outline-level="3"><text:bookmark-start text:name="порядок-обращения-за-накопительной-пенсией-в-2019-году"/>Порядок обращения за накопительной пенсией в 2019 году<text:bookmark-end text:name="порядок-обращения-за-накопительной-пенсией-в-2019-году"/></text:h>
      <text:p text:style-name="First_20_paragraph">10.04.2019</text:p>
      <text:p text:style-name="Text_20_body">Главное управление ПФР №10 по г.Москве и Московской области напоминает, что для назначения накопительной пенсии в государственном Пенсионном фонде России необходимо наличие двух факторов: человек должен иметь право на назначение страховой пенсии и иметь средства пенсионных накоплений. Вступившие в силу с 1 января 2019 года изменения в пенсионном законодательстве не меняют правил назначения и выплаты пенсионных накоплений. Пенсионный возраст, дающий право на их получение, остается в прежних границах – 55 лет для женщин и 60 лет для мужчин. Это распространяется на все виды выплаты пенсионных накоплений, включая накопительную пенсию, срочную и единовременную выплаты. Как и раньше, пенсионные накопления назначаются при наличии минимально необходимых пенсионных баллов и стажа: в 2019 году это 16,2 балла и 10 лет соответственно.</text:p>
      <text:p text:style-name="Text_20_body">За назначением накопительной пенсии можно обратиться в любое время после возникновения права на нее без каких-либо ограничений по времени.</text:p>
      <text:p text:style-name="Text_20_body">Средства пенсионных накоплений формируются главным образом за счет страховых взносов, которые работодатели выплачивали за своих работников до 2014 года. Поступление новых взносов работодателей на пенсионные накопления в системе ОПС было приостановлено по решению государства на период 2014–2019 годов. Однако, до конца 2015 года гражданам, у которых подобным образом накапливалась пенсия, было предоставлено право выбора: направлять всю сумму страховых взносов работодателя на формирование страховой пенсии или распределить их между страховой и накопительной пенсиями. Такая возможность все еще есть у тех, кто только вступил в трудовые отношения и отчисления за них впервые начали поступать после 1 января 2014 года.</text:p>
      <text:p text:style-name="Text_20_body"><text:span text:style-name="T1">У кого формируются пенсионные накопления:</text:span></text:p>
      <text:list text:style-name="L1">
        <text:list-item>
          <text:p text:style-name="P1"><text:span text:style-name="T2">у работающих граждан 1967 года рождения и моложе за счет того, что их работодатели уплачивают страховые взносы на финансирование накопительной пенсии;</text:span></text:p>
        </text:list-item>
        <text:list-item>
          <text:p text:style-name="P1"><text:span text:style-name="T2">у мужчин 1953–1966 года рождения и женщин 1957–1966 года рождения, в пользу которых в период с 2002 по 2004 год работодатели уплачивали страховые взносы на накопительную часть трудовой пенсии. С 2005 года эти отчисления были прекращены в связи с изменениями законодательства;</text:span></text:p>
        </text:list-item>
        <text:list-item>
          <text:p text:style-name="P1"><text:span text:style-name="T2">у участников Программы государственного софинансирования пенсий;</text:span></text:p>
        </text:list-item>
        <text:list-item>
          <text:p text:style-name="P1"><text:span text:style-name="T2">у тех, кто направил средства материнского (семейного) капитала на формирование накопительной пенсии.</text:span></text:p>
        </text:list-item>
      </text:list>
      <text:p text:style-name="First_20_paragraph"><text:span text:style-name="T1">Существует три вида выплат средств пенсионных накоплений:</text:span></text:p>
      <text:p text:style-name="Text_20_body"><text:span text:style-name="T2">Накопительная пенсия. </text:span>Осуществляется ежемесячно и пожизненно. Ее размер рассчитывается исходя из ожидаемого периода выплаты: с 2019 года - 21 год (252 месяца). Чтобы рассчитать ежемесячный размер выплаты, надо общую сумму пенсионных накоплений, учтенную в специальной части индивидуального лицевого счета застрахованного лица, по состоянию на день, с которого назначается выплата, разделить на 252 месяца.</text:p>
      <text:p text:style-name="Text_20_body"><text:span text:style-name="T2">Единовременная выплата.  </text:span>Когда все пенсионные накопления выплачиваются сразу одной суммой. Получателями такой выплаты являются граждане, у которых размер накопительной пенсии составляет 5 процентов и менее по отношению к сумме размера страховой пенсии по старости, в том числе, с учетом фиксированной выплаты и размера накопительной пенсии, рассчитанных по состоянию на день назначения накопительной пенсии. Получателями единовременной выплаты также являются граждане, получающие страховую пенсию по инвалидности или по случаю потери кормильца, либо получающие пенсию по государственному пенсионному обеспечению, кто при достижении общеустановленного пенсионного возраста не приобрел право на страховую пенсию по старости из-за отсутствия необходимого страхового стажа или необходимого количества пенсионных баллов.</text:p>
      <text:p text:style-name="Text_20_body"><text:span text:style-name="T2">Срочная пенсионная выплата.</text:span> Ее продолжительность определяет сам гражданин, но она не может быть меньше 10 лет. Выплачивается при возникновении права на пенсию по старости лицам, сформировавшим пенсионные накопления за счет взносов в рамках Программы государственного софинансирования пенсий, в том числе, взносов работодателя, взносов государства на софинансирование и дохода от их инвестирования, а также за счет средств материнского (семейного) капитала и дохода от их инвестирования.</text:p>
      <text:p text:style-name="Text_20_body">Порядок обращения за накопительной пенсией таков. Заявление о назначении накопительной пенсии или срочной пенсионной выплаты подается в территориальный орган Пенсионного фонда России по месту жительства, по месту пребывания или по месту фактического проживания гражданина, в МФЦ или в форме электронного документа через «Личный кабинет гражданина» на официальном сайте ПФР. Заявление можно подать лично, через законного представителя по почте или через работодателя.</text:p>
      <text:p text:style-name="Text_20_body">С собой необходимо иметь паспорт и СНИЛС (свидетельство обязательного пенсионного страхования).</text:p>
      <text:p text:style-name="Text_20_body">Заявление о назначении накопительной пенсии или срочной пенсионной выплаты рассматривается не более 10 рабочих дней со дня приема заявления со всеми необходимыми документами. Заявление о назначении единовременной выплаты рассматривается в течение месяца со дня представления последнего необходимого документа, представленного в течение трех месяцев со дня получения соответствующих разъяснений от территориального органа ПФР. По результатам рассмотрения выносится решение о назначении соответствующей выплаты или об отказе в ее назначении с обоснованием причин.</text:p>
      <text:p text:style-name="Text_20_body">Единовременная выплата средств пенсионных накоплений производится в срок, не превышающий двух месяцев со дня принятия решения.</text:p>
      <text:p text:style-name="Text_20_body"><text:line-break/></text:p>
      <text:p text:style-name="Text_20_body">Адрес страницы: <text:a xlink:type="simple" xlink:href="http://hamovniki.mos.ru/administrative-authority-shall-inform/detail/8011610.html" office:name=""><text:span text:style-name="Definition">http://hamovniki.mos.ru/administrative-authority-shall-inform/detail/8011610.html</text:span></text:a></text:p>
      <text:p text:style-name="Text_20_body"><text:a xlink:type="simple" xlink:href="http://hamovniki.mos.ru" office:name=""><text:span text:style-name="Definition">Управа района Хамовники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5-05-01T22:30:45Z</meta:creation-date>
    <dc:date>2025-05-01T22:30:45Z</dc:date>
  </office:meta>
</office:document-meta>
</file>