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государственных-услуг-пфр-можно-получить-через-интернет"/>25 государственных услуг ПФР можно получить через Интернет<text:bookmark-end text:name="государственных-услуг-пфр-можно-получить-через-интернет"/></text:h>
      <text:p text:style-name="First_20_paragraph">10.04.2019</text:p>
      <text:p text:style-name="Text_20_body">В минувшие выходные русскоязычные пользователи сети Интернет отметили День рождения Рунета. 7 апреля 1994 года для России был зарегистрирован домен .RU и внесен в международную базу данных доменов верхнего уровня.</text:p>
      <text:p text:style-name="Text_20_body">За двадцать пять лет в Рунете появились десятки тысяч сайтов, и практически каждая организация стремится предоставить своим клиентам возможность получать различные услуги через Интернет.</text:p>
      <text:p text:style-name="Text_20_body">Развитие электронных сервисов для граждан является приоритетным направлением работы Пенсионного фонда. Не сегодняшний день через Личный кабинет на сайте ПФР (www.pfrf.ru) в электронном виде доступны 25 государственных услуг, в рамках которых можно подать 36 видов заявлений.</text:p>
      <text:p text:style-name="Text_20_body">Наибольшей популярностью у жителей Центрального округа Москвы пользуются электронные сервисы ПФР по приему заявлений на назначение и доставку пенсии, выдачу сертификата на материнский (семейный) капитал, а также заявления о назначение ежемесячной выплаты из средств материнского капитала.</text:p>
      <text:p text:style-name="Text_20_body">Электронные услуги Пенсионного фонда доступны и через смартфон: мобильное приложение «ПФР Электронные сервисы» скачало уже более 500 тысяч россиян.</text:p>
      <text:p text:style-name="Text_20_body"><text:line-break/></text:p>
      <text:p text:style-name="Text_20_body">Адрес страницы: <text:a xlink:type="simple" xlink:href="http://hamovniki.mos.ru/administrative-authority-shall-inform/detail/8011612.html" office:name=""><text:span text:style-name="Definition">http://hamovniki.mos.ru/administrative-authority-shall-inform/detail/8011612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1-27T17:11:53Z</meta:creation-date>
    <dc:date>2024-11-27T17:11:53Z</dc:date>
  </office:meta>
</office:document-meta>
</file>