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преля-2019-исполняющий-обязанности-главы-управы-района-хамовники-е.а.-берсенева-провела-встречу-с-жителями"/>17 апреля 2019 исполняющий обязанности главы управы района Хамовники Е.А. Берсенева провела встречу с жителями<text:bookmark-end text:name="апреля-2019-исполняющий-обязанности-главы-управы-района-хамовники-е.а.-берсенева-провела-встречу-с-жителями"/></text:h>
      <text:p text:style-name="First_20_paragraph">18.04.2019</text:p>
      <text:p text:style-name="Text_20_body"><text:line-break/></text:p>
      <text:p text:style-name="Text_20_body">Адрес страницы: <text:a xlink:type="simple" xlink:href="http://hamovniki.mos.ru/administrative-authority-shall-inform/detail/8030487.html" office:name=""><text:span text:style-name="Definition">http://hamovniki.mos.ru/administrative-authority-shall-inform/detail/803048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5T18:45:12Z</meta:creation-date>
    <dc:date>2024-11-25T18:45:12Z</dc:date>
  </office:meta>
</office:document-meta>
</file>