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семьям-центрального-округа-25-млрд.-рублей-материнского-капитала"/>Семьям Центрального округа – 2,5 млрд. рублей материнского капитала<text:bookmark-end text:name="семьям-центрального-округа-25-млрд.-рублей-материнского-капитала"/></text:h>
      <text:p text:style-name="First_20_paragraph">28.05.2019</text:p>
      <text:p text:style-name="Text_20_body"><text:span text:style-name="T1">За период действия государственной программы материнского (семейного) капитала, с 2007 года,  Главным управлением ПФР №10 по г.Москве и Московской</text:span> <text:span text:style-name="T1">области выдано 22 980 государственных сертификатов на материнский (семейный) капитал.</text:span> </text:p>
      <text:p text:style-name="Text_20_body">Всего семьями Центрального округа израсходовано порядка 2,5 млрд. рублей.  Полностью распорядились средствами материнского капитала 3 934 владельца сертификатов.</text:p>
      <text:p text:style-name="Text_20_body">Самым популярным направлением расходования средств материнского капитала в ЦАО Москвы, как и по всей стране, остается улучшение жилищных условий. На эти цели средства капитала направили 4 175 семей. Всего по этому направлению израсходовано более 1,5 млрд. рублей.</text:p>
      <text:p text:style-name="Text_20_body">На другое направление – обучение детей – средства капитала направили 4 725 семей. Расходы по данному направлению составили  более 620 млн. рублей.  </text:p>
      <text:p text:style-name="Text_20_body">На накопительную пенсию мамы  средства направили 59 семей. Всего по данному направлению расходы составили порядка 16,5 млн. рублей.</text:p>
      <text:p text:style-name="Text_20_body">На социальную адаптацию и интеграцию в общество детей-инвалидов средства направила 1 семья. </text:p>
      <text:p text:style-name="Text_20_body">С 2018 года у владельцев материнского капитала появилась новая возможность – получать ежемесячные выплаты. Право на них имеют семьи, в которых второй ребенок родится или будет усыновлен после 1 января 2018 года и доход на каждого члена семьи не превышает 1,5-кратную величину установленного в регионе прожиточного минимума трудоспособного гражданина за II квартал предшествующего года. Получать ежемесячные выплаты решили 197 семей Центрального округа. Сумма выплат составила 19,8 млн. рублей.</text:p>
      <text:p text:style-name="Text_20_body">Напомним, с прошлого года в отношении программы материнского капитала произошли значимые изменения. Во-первых, появилась возможность для нуждающихся семей получать ежемесячные выплаты. Во-вторых, снят трехлетний мораторий на распоряжение материнским капиталом на дошкольное образование детей. В-третьих, программа материнского капитала продлена до 31 декабря 2021 года. То есть для получения права на материнский капитал необходимо, чтобы ребенок, который дает право на сертификат, родился или был усыновлен до 31 декабря 2021 года. При этом само получение сертификата и распоряжение его средствами временем не ограничены.</text:p>
      <text:p text:style-name="Text_20_body">Размер материнского капитала в 2019 году остается  прежним – 453 026 рублей.</text:p>
      <text:p text:style-name="Text_20_body"><text:line-break/></text:p>
      <text:p text:style-name="Text_20_body">Адрес страницы: <text:a xlink:type="simple" xlink:href="http://hamovniki.mos.ru/administrative-authority-shall-inform/detail/8112882.html" office:name=""><text:span text:style-name="Definition">http://hamovniki.mos.ru/administrative-authority-shall-inform/detail/8112882.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3-22T03:44:30Z</meta:creation-date>
    <dc:date>2024-03-22T03:44:30Z</dc:date>
  </office:meta>
</office:document-meta>
</file>