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дпенсионеры"/>Предпенсионеры<text:bookmark-end text:name="предпенсионеры"/></text:h>
      <text:p text:style-name="First_20_paragraph">28.05.2019</text:p>
      <text:p text:style-name="Text_20_body">Главное управление ПФР №10 по г.Москве и Московской области напоминает, что Федеральным законом от 03.10.2018 № 350-ФЗ «О внесении изменений в отдельные законодательные акты Российской Федерации по вопросам назначения и выплаты пенсий», вступившим в силу с 1 января 2019 года, введено понятие предпенсионного возраста и определены меры социальной поддержки граждан предпенсионного возраста (путем внесения изменений в соответствующие федеральные законы). При этом  необходимо понимать, что меры социальной поддержки, условия их получения  прописаны в разных федеральных законах и имеют определенные нюансы.</text:p>
      <text:p text:style-name="Text_20_body"><text:span text:style-name="T1">Относительно налоговых льгот</text:span>. Согласно положениям Федерального закона от 30.10.2018 № 378-ФЗ «О внесении изменений в статьи 391 и 407 части второй Налогового кодекса Российской Федерации» право на налоговые льготы имеют физические лица, соответствующие условиям, необходимым для назначения пенсии в соответствии с законодательством РФ, действовавшим на 31 декабря 2018 года, то есть женщины по достижении возраста 55 лет и мужчины по достижении возраста 60 лет.</text:p>
      <text:p text:style-name="Text_20_body"><text:span text:style-name="T1">Относительно диспансеризации</text:span>. Статьей 185.1 «Гарантии работникам при прохождении диспансеризации» Трудового кодекса РФ к предпенсионерам отнесены работники, не достигшие возраста, дающего право на назначение пенсии по старости, в том числе досрочно, в течение пяти лет до наступления такого возраста. Они имеют право на освобождение от работы на два рабочих дня один раз в год с сохранением за ними места работы и среднего заработка для прохождения диспансеризации в порядке, предусмотренном законодательством в сфере охраны здоровья.</text:p>
      <text:p text:style-name="Text_20_body"><text:span text:style-name="T1">Относительно занятости</text:span>. В соответствии со статьей 5 Закона РФ 19.04.1991 № 1032-1 «О занятости населения в РФ» лицами предпенсионного возраста являются граждане в течение пяти лет до наступления возраста, дающего право на страховую пенсию по старости, в том числе назначаемую досрочно. Для данных граждан предусмотрена более высокая максимальная величина пособия по безработице – 11 280 рублей и более длительный срок выплаты указанного пособия.</text:p>
      <text:p text:style-name="Text_20_body">Таблица, приводимая ниже, поясняет, в частности, как определить граждан предпенсионного возраста для предоставления льгот, предусмотренных Законом РФ от 19.04.1991 № 1032-1 «О занятости населения в РФ» - относительно занятости и Трудовым кодексом РФ (за исключением граждан, имеющих право на досрочное пенсионное обеспечение) - относительно диспансеризации.</text:p>
      <text:p text:style-name="Text_20_body"/>
      <text:p text:style-name="Text_20_body"/>
      <text:p text:style-name="Text_20_body">Из таблиц следует, что  в части мер социальной поддержки относительно занятости и диспансеризации предпенсионерами в 2019 году, исходя из того, что «новый» общеустановленный возраст для женщин - 56 лет и для мужчин – 61 год,  являются женщины 1964, 1965, 1966, 1967 и 1968 г.г. рождения, мужчины – 1959, 1960, 1961, 1962 и 1963 г.г. рождения. В 2020 году, исходя из общеустановленного «нового» возраста в 57 лет для женщин и 62 года для мужчин, предпенсионерами являются женщины 1965, 1966, 1967 и 1968 г.г. рождения и мужчины 1960, 1961, 1962 и 1963 г.г. рождения. И так далее до 2028 года – окончания переходного периода по установлению «нового» пенсионного возраста.</text:p>
      <text:p text:style-name="Text_20_body">Следует добавить, что меры социальной поддержки для граждан предпенсионного возраста установлены не только федеральным, но и региональным законодательством.</text:p>
      <text:p text:style-name="Text_20_body"><text:line-break/></text:p>
      <text:p text:style-name="Text_20_body">Адрес страницы: <text:a xlink:type="simple" xlink:href="http://hamovniki.mos.ru/administrative-authority-shall-inform/detail/8112890.html" office:name=""><text:span text:style-name="Definition">http://hamovniki.mos.ru/administrative-authority-shall-inform/detail/811289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0T21:57:47Z</meta:creation-date>
    <dc:date>2025-03-10T21:57:47Z</dc:date>
  </office:meta>
</office:document-meta>
</file>