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ериод-летней-оздоровительной-кампании-на-территории-района-хамовники-приступили-к-работе-городские-летние-лагеря"/>В период летней оздоровительной кампании на территории района Хамовники приступили к работе городские летние лагеря<text:bookmark-end text:name="в-период-летней-оздоровительной-кампании-на-территории-района-хамовники-приступили-к-работе-городские-летние-лагеря"/></text:h>
      <text:p text:style-name="First_20_paragraph">03.06.2019</text:p>
      <text:p text:style-name="Text_20_body">В рамках реализации программы городского летнего отдыха детей «Московская смена – 2019»  в период летней оздоровительной кампании на территории района Хамовники приступили к работе  городские летние лагеря:</text:p>
      <text:p text:style-name="Text_20_body">- на базе ГБУ Центр социальной помощи семье и детям «Семья» филиал «Хамовники» по адресу: г. Москва, ул. Доватора, д. 13 (тел. 8-499-245-11-42); </text:p>
      <text:p text:style-name="Text_20_body">-на базе ГБОУ Школа № 1231 по адресу: г. Москва, ул. Пречистенка, д. 12/7, стр. 10 (8-499-766-97-12; 8-499-766-93-31). </text:p>
      <text:p text:style-name="Text_20_body"><text:line-break/></text:p>
      <text:p text:style-name="Text_20_body">Адрес страницы: <text:a xlink:type="simple" xlink:href="http://hamovniki.mos.ru/administrative-authority-shall-inform/detail/8128223.html" office:name=""><text:span text:style-name="Definition">http://hamovniki.mos.ru/administrative-authority-shall-inform/detail/812822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7T12:33:52Z</meta:creation-date>
    <dc:date>2024-11-27T12:33:52Z</dc:date>
  </office:meta>
</office:document-meta>
</file>