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able_20_Heading">
      <style:paragraph-properties fo:text-align="center" style:justify-single-word="false"/>
    </style:style>
    <style:style style:name="P2" style:family="paragraph" style:parent-style-name="Table_20_Contents">
      <style:paragraph-properties fo:text-align="center" style:justify-single-word="false"/>
    </style:style>
    <style:style style:name="P3" style:family="paragraph" style:parent-style-name="P2">
      <style:paragraph-properties fo:text-align="center" style:justify-single-word="false"/>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rel-width="100%"/>
    </style:style>
    <style:style style:name="Table1.A" style:family="table-column">
      <style:table-column-properties style:rel-column-width="16383*"/>
    </style:style>
    <style:style style:name="Table1.B" style:family="table-column">
      <style:table-column-properties style:rel-column-width="16383*"/>
    </style:style>
    <style:style style:name="Table1.C" style:family="table-column">
      <style:table-column-properties style:rel-column-width="16383*"/>
    </style:style>
    <style:style style:name="Table1.D" style:family="table-column">
      <style:table-column-properties style:rel-column-width="16383*"/>
    </style:style>
  </office:automatic-styles>
  <office:body>
    <office:text>
      <text:h text:style-name="Heading_20_3" text:outline-level="3"><text:bookmark-start text:name="конкурс-на-право-заключения-договора-на-реализацию-социальной-программы-проекта"/>Конкурс на право заключения договора на реализацию социальной программы (проекта)<text:bookmark-end text:name="конкурс-на-право-заключения-договора-на-реализацию-социальной-программы-проекта"/></text:h>
      <text:p text:style-name="First_20_paragraph">10.06.2019</text:p>
      <text:p text:style-name="Text_20_body">В соответствии с Постановлением Правительства Москвы от 29 июня 2010 года № 540-ПП «Об утверждении Положения об управлении объектами нежилого фонда, находящимися в собственности города Москвы», постановлением Правительства Москвы от 24 февраля 2010 года № 157-ПП «О полномочиях территориальных органов исполнительной власти города Москвы», постановлением Правительства Москвы от 18 ноября 2014 года     № 680-ПП «О мерах по реализации органами местного самоуправления муниципальных округов в городе Москве отдельных полномочий города Москвы в сфере работы с населением по месту жительства, внесении изменений в правовые акты Правительства Москвы и признании утратившими силу правовых актов (отдельных положений правовых актов) Правительства Москвы», постановлением Правительства Москвы от 29 апреля 2011 года № 170-ПП «Об утверждении Положения о Департаменте территориальных органов исполнительной власти города Москвы», распоряжением главы управы района Хамовники города Москвы от 7 июня 2019 года  № 18 «Об объявлении конкурса на право заключения договоров на реализацию социальных проектов (программ) по организации досуговой, социально-воспитательной, физкультурно-оздоровительной и спортивной работы с населением по месту жительства с использованием нежилых помещений, находящихся в оперативном управлении управы района Хамовники города Москвы», управа района Хамовники города Москвы объявляет 22 конкурса на право заключения на безвозмездной основе договоров на реализацию социальных программ (проектов) по организации досуговой, социально-воспитательной, физкультурно-оздоровительной и спортивной работы с населением по месту жительства в нежилых помещениях, находящихся в оперативном управлении управы района Хамовники города Москвы.</text:p>
      <text:p text:style-name="Text_20_body"><text:line-break/></text:p>
      <text:p text:style-name="Text_20_body"> </text:p>
      <text:p text:style-name="Text_20_body"><text:a xlink:type="simple" xlink:href="http://caoinform.ru/wp-content/uploads/sites/38/2019/06/Poryadok-organizatsii-i-provedeniya-v-rai--one-Hamovniki-goroda-Moskvyi-Konkursov-na-pravo-zaklyucheniya-na-bezvozmezdnoi---osnove-dogovor.docx" office:name=""><text:span text:style-name="Definition">Порядок организации и проведения в районе Хамовники города Москвы Конкурсов на право заключения на безвозмездной основе договоров</text:span></text:a></text:p>
      <text:p text:style-name="Text_20_body"><text:line-break/></text:p>
      <text:p text:style-name="Text_20_body"><text:a xlink:type="simple" xlink:href="http://caoinform.ru/wp-content/uploads/sites/38/2019/06/Trebovaniya-k-sotsialnoi---programme-proektu.docx" office:name=""><text:span text:style-name="Definition">Требования к социальной программе (проекту)</text:span></text:a></text:p>
      <text:p text:style-name="Text_20_body"><text:line-break/></text:p>
      <table:table table:name="Table1" table:style-name="Table1">
        <table:table-column table:style-name="Table1.A"/>
        <table:table-column table:style-name="Table1.B"/>
        <table:table-column table:style-name="Table1.C"/>
        <table:table-column table:style-name="Table1.D"/>
        <table:table-row>
          <table:table-cell table:style-name="TableRowCell" office:value-type="string">
            <text:p text:style-name="Table_20_Contents"><text:line-break/><text:line-break/></text:p>
          </table:table-cell>
          <table:table-cell table:style-name="TableRowCell" office:value-type="string">
            <text:p text:style-name="Table_20_Contents">Адрес нежилого помещения</text:p>
          </table:table-cell>
          <table:table-cell table:style-name="TableRowCell" office:value-type="string">
            <text:p text:style-name="P3">Извещение    </text:p>
          </table:table-cell>
          <table:table-cell table:style-name="TableRowCell" office:value-type="string">
            <text:p text:style-name="Table_20_Contents">Информационная карта</text:p>
          </table:table-cell>
        </table:table-row>
        <table:table-row>
          <table:table-cell table:style-name="TableRowCell" office:value-type="string">
            <text:p text:style-name="Table_20_Contents">1</text:p>
          </table:table-cell>
          <table:table-cell table:style-name="TableRowCell" office:value-type="string">
            <text:p text:style-name="Table_20_Contents">Доватора ул., д. 14</text:p>
          </table:table-cell>
          <table:table-cell table:style-name="TableRowCell" office:value-type="string">
            <text:p text:style-name="P2"><text:a xlink:type="simple" xlink:href="http://caoinform.ru/wp-content/uploads/sites/38/2019/06/1-izveshhenie-Dovatora-14-n.docx" office:name=""><text:span text:style-name="Definition">Извещение</text:span></text:a></text:p>
          </table:table-cell>
          <table:table-cell table:style-name="TableRowCell" office:value-type="string">
            <text:p text:style-name="Table_20_Contents"><text:a xlink:type="simple" xlink:href="http://caoinform.ru/wp-content/uploads/sites/38/2019/06/1-Dovatora14n.doc" office:name=""><text:span text:style-name="Definition">Информационная карта</text:span></text:a></text:p>
          </table:table-cell>
        </table:table-row>
        <table:table-row>
          <table:table-cell table:style-name="TableRowCell" office:value-type="string">
            <text:p text:style-name="Table_20_Contents">2</text:p>
          </table:table-cell>
          <table:table-cell table:style-name="TableRowCell" office:value-type="string">
            <text:p text:style-name="Table_20_Contents">Комсомольский пр., д. 46, корп. 1</text:p>
          </table:table-cell>
          <table:table-cell table:style-name="TableRowCell" office:value-type="string">
            <text:p text:style-name="P2"><text:a xlink:type="simple" xlink:href="http://caoinform.ru/wp-content/uploads/sites/38/2019/06/2-i-2-komsomolskii---pr.46-k.1-n.docx" office:name=""><text:span text:style-name="Definition">Извещение</text:span></text:a></text:p>
          </table:table-cell>
          <table:table-cell table:style-name="TableRowCell" office:value-type="string">
            <text:p text:style-name="Table_20_Contents"><text:a xlink:type="simple" xlink:href="http://caoinform.ru/wp-content/uploads/sites/38/2019/06/2-Komsomolskiy-pr-t-d.46-korp.1n.doc" office:name=""><text:span text:style-name="Definition">Информационная карта</text:span></text:a></text:p>
          </table:table-cell>
        </table:table-row>
        <table:table-row>
          <table:table-cell table:style-name="TableRowCell" office:value-type="string">
            <text:p text:style-name="Table_20_Contents">3</text:p>
          </table:table-cell>
          <table:table-cell table:style-name="TableRowCell" office:value-type="string">
            <text:p text:style-name="Table_20_Contents">Кооперативная ул., д. 3, корп. 6</text:p>
          </table:table-cell>
          <table:table-cell table:style-name="TableRowCell" office:value-type="string">
            <text:p text:style-name="P2"><text:a xlink:type="simple" xlink:href="http://caoinform.ru/wp-content/uploads/sites/38/2019/06/3-i-kooperativnaya-3-6-n.docx" office:name=""><text:span text:style-name="Definition">Извещение</text:span></text:a></text:p>
          </table:table-cell>
          <table:table-cell table:style-name="TableRowCell" office:value-type="string">
            <text:p text:style-name="Table_20_Contents"><text:a xlink:type="simple" xlink:href="http://caoinform.ru/wp-content/uploads/sites/38/2019/06/3-Kooperativnaya-ul.-d.3-korp.6n.doc" office:name=""><text:span text:style-name="Definition">Информационная карта</text:span></text:a></text:p>
          </table:table-cell>
        </table:table-row>
        <table:table-row>
          <table:table-cell table:style-name="TableRowCell" office:value-type="string">
            <text:p text:style-name="Table_20_Contents">4</text:p>
          </table:table-cell>
          <table:table-cell table:style-name="TableRowCell" office:value-type="string">
            <text:p text:style-name="Table_20_Contents">Курсовой пер., д.15</text:p>
          </table:table-cell>
          <table:table-cell table:style-name="TableRowCell" office:value-type="string">
            <text:p text:style-name="P2"><text:a xlink:type="simple" xlink:href="http://caoinform.ru/wp-content/uploads/sites/38/2019/06/4-i-2-kursovoi---per.15-n.docx" office:name=""><text:span text:style-name="Definition">Извещение</text:span></text:a></text:p>
          </table:table-cell>
          <table:table-cell table:style-name="TableRowCell" office:value-type="string">
            <text:p text:style-name="Table_20_Contents"><text:a xlink:type="simple" xlink:href="http://caoinform.ru/wp-content/uploads/sites/38/2019/06/4-Kursovoy-per.-d.15n.doc" office:name=""><text:span text:style-name="Definition">Информационная карта</text:span></text:a></text:p>
          </table:table-cell>
        </table:table-row>
        <table:table-row>
          <table:table-cell table:style-name="TableRowCell" office:value-type="string">
            <text:p text:style-name="Table_20_Contents">5</text:p>
          </table:table-cell>
          <table:table-cell table:style-name="TableRowCell" office:value-type="string">
            <text:p text:style-name="Table_20_Contents">Неопалимовский 2-й пер., д. 7</text:p>
          </table:table-cell>
          <table:table-cell table:style-name="TableRowCell" office:value-type="string">
            <text:p text:style-name="P2"><text:a xlink:type="simple" xlink:href="http://caoinform.ru/wp-content/uploads/sites/38/2019/06/5-i-2-y-neopalimovskiy-7n.docx" office:name=""><text:span text:style-name="Definition">Извещение</text:span></text:a></text:p>
          </table:table-cell>
          <table:table-cell table:style-name="TableRowCell" office:value-type="string">
            <text:p text:style-name="Table_20_Contents"><text:a xlink:type="simple" xlink:href="http://caoinform.ru/wp-content/uploads/sites/38/2019/06/5-Neopalimovskiy-per.2-y-d.7-n.doc" office:name=""><text:span text:style-name="Definition">Информационная карта</text:span></text:a></text:p>
          </table:table-cell>
        </table:table-row>
        <table:table-row>
          <table:table-cell table:style-name="TableRowCell" office:value-type="string">
            <text:p text:style-name="Table_20_Contents">6</text:p>
          </table:table-cell>
          <table:table-cell table:style-name="TableRowCell" office:value-type="string">
            <text:p text:style-name="Table_20_Contents">Остоженка ул., д. 7, стр. 1</text:p>
          </table:table-cell>
          <table:table-cell table:style-name="TableRowCell" office:value-type="string">
            <text:p text:style-name="P2"><text:a xlink:type="simple" xlink:href="http://caoinform.ru/wp-content/uploads/sites/38/2019/06/6-i-ostozhenka-7-n.docx" office:name=""><text:span text:style-name="Definition">Извещение</text:span></text:a></text:p>
          </table:table-cell>
          <table:table-cell table:style-name="TableRowCell" office:value-type="string">
            <text:p text:style-name="Table_20_Contents"><text:a xlink:type="simple" xlink:href="http://caoinform.ru/wp-content/uploads/sites/38/2019/06/6-Ostozhenka-ul.-d.7-str.1n.doc" office:name=""><text:span text:style-name="Definition">Информационная карта</text:span></text:a></text:p>
          </table:table-cell>
        </table:table-row>
        <table:table-row>
          <table:table-cell table:style-name="TableRowCell" office:value-type="string">
            <text:p text:style-name="Table_20_Contents">7</text:p>
          </table:table-cell>
          <table:table-cell table:style-name="TableRowCell" office:value-type="string">
            <text:p text:style-name="Table_20_Contents">Пироговская М. ул., д. 6/4, корп. 1</text:p>
          </table:table-cell>
          <table:table-cell table:style-name="TableRowCell" office:value-type="string">
            <text:p text:style-name="P2"><text:a xlink:type="simple" xlink:href="http://caoinform.ru/wp-content/uploads/sites/38/2019/06/7-i-m-pirogovskaya-64-n.docx" office:name=""><text:span text:style-name="Definition">Извещение</text:span></text:a></text:p>
          </table:table-cell>
          <table:table-cell table:style-name="TableRowCell" office:value-type="string">
            <text:p text:style-name="Table_20_Contents"><text:a xlink:type="simple" xlink:href="http://caoinform.ru/wp-content/uploads/sites/38/2019/06/7-M.Pirogovskaya-ul.-d.6-4n.doc" office:name=""><text:span text:style-name="Definition">Информационная карта</text:span></text:a></text:p>
          </table:table-cell>
        </table:table-row>
        <table:table-row>
          <table:table-cell table:style-name="TableRowCell" office:value-type="string">
            <text:p text:style-name="Table_20_Contents">8</text:p>
          </table:table-cell>
          <table:table-cell table:style-name="TableRowCell" office:value-type="string">
            <text:p text:style-name="Table_20_Contents">Плющиха ул., д. 9, стр. 4</text:p>
          </table:table-cell>
          <table:table-cell table:style-name="TableRowCell" office:value-type="string">
            <text:p text:style-name="P2"><text:a xlink:type="simple" xlink:href="http://caoinform.ru/wp-content/uploads/sites/38/2019/06/8-i-plyuschiha-9-n.docx" office:name=""><text:span text:style-name="Definition">Извещение</text:span></text:a></text:p>
          </table:table-cell>
          <table:table-cell table:style-name="TableRowCell" office:value-type="string">
            <text:p text:style-name="Table_20_Contents"><text:a xlink:type="simple" xlink:href="http://caoinform.ru/wp-content/uploads/sites/38/2019/06/8-Plyushhiha-d.9.-str.4n.doc" office:name=""><text:span text:style-name="Definition">Информационная карта</text:span></text:a></text:p>
          </table:table-cell>
        </table:table-row>
        <table:table-row>
          <table:table-cell table:style-name="TableRowCell" office:value-type="string">
            <text:p text:style-name="Table_20_Contents">9</text:p>
          </table:table-cell>
          <table:table-cell table:style-name="TableRowCell" office:value-type="string">
            <text:p text:style-name="Table_20_Contents">Плющиха ул., д. 43/47</text:p>
          </table:table-cell>
          <table:table-cell table:style-name="TableRowCell" office:value-type="string">
            <text:p text:style-name="P2"><text:a xlink:type="simple" xlink:href="http://caoinform.ru/wp-content/uploads/sites/38/2019/06/9-i-plyuschiha-4347-n.docx" office:name=""><text:span text:style-name="Definition">Извещение</text:span></text:a></text:p>
          </table:table-cell>
          <table:table-cell table:style-name="TableRowCell" office:value-type="string">
            <text:p text:style-name="Table_20_Contents"><text:a xlink:type="simple" xlink:href="http://caoinform.ru/wp-content/uploads/sites/38/2019/06/9-Plyushhiha-d.43-47n.doc" office:name=""><text:span text:style-name="Definition">Информационная карта</text:span></text:a></text:p>
          </table:table-cell>
        </table:table-row>
        <table:table-row>
          <table:table-cell table:style-name="TableRowCell" office:value-type="string">
            <text:p text:style-name="Table_20_Contents">10</text:p>
          </table:table-cell>
          <table:table-cell table:style-name="TableRowCell" office:value-type="string">
            <text:p text:style-name="Table_20_Contents">Погодинская ул., д. 20, корп. 5</text:p>
          </table:table-cell>
          <table:table-cell table:style-name="TableRowCell" office:value-type="string">
            <text:p text:style-name="P2"><text:a xlink:type="simple" xlink:href="http://caoinform.ru/wp-content/uploads/sites/38/2019/06/10-izveshhenie-Pogodinskaya-ul.20-5n.docx" office:name=""><text:span text:style-name="Definition">Извещение</text:span></text:a></text:p>
          </table:table-cell>
          <table:table-cell table:style-name="TableRowCell" office:value-type="string">
            <text:p text:style-name="Table_20_Contents"><text:a xlink:type="simple" xlink:href="http://caoinform.ru/wp-content/uploads/sites/38/2019/06/10-Pogodinskaya-ul.-d.20-korp.5n.doc" office:name=""><text:span text:style-name="Definition">Информационная карта</text:span></text:a></text:p>
          </table:table-cell>
        </table:table-row>
        <table:table-row>
          <table:table-cell table:style-name="TableRowCell" office:value-type="string">
            <text:p text:style-name="Table_20_Contents">11</text:p>
          </table:table-cell>
          <table:table-cell table:style-name="TableRowCell" office:value-type="string">
            <text:p text:style-name="Table_20_Contents">Пречистенка ул., д. 8, стр. 3</text:p>
          </table:table-cell>
          <table:table-cell table:style-name="TableRowCell" office:value-type="string">
            <text:p text:style-name="P2"><text:a xlink:type="simple" xlink:href="http://caoinform.ru/wp-content/uploads/sites/38/2019/06/11-i-prechistenka-83-n.docx" office:name=""><text:span text:style-name="Definition">Извещение</text:span></text:a></text:p>
          </table:table-cell>
          <table:table-cell table:style-name="TableRowCell" office:value-type="string">
            <text:p text:style-name="Table_20_Contents"><text:a xlink:type="simple" xlink:href="http://caoinform.ru/wp-content/uploads/sites/38/2019/06/11-Prechistenka-ul.-d.8-str.3n.doc" office:name=""><text:span text:style-name="Definition">Информационная карта</text:span></text:a></text:p>
          </table:table-cell>
        </table:table-row>
        <table:table-row>
          <table:table-cell table:style-name="TableRowCell" office:value-type="string">
            <text:p text:style-name="Table_20_Contents">12</text:p>
          </table:table-cell>
          <table:table-cell table:style-name="TableRowCell" office:value-type="string">
            <text:p text:style-name="Table_20_Contents">Староконюшенный пер., д.5/14</text:p>
          </table:table-cell>
          <table:table-cell table:style-name="TableRowCell" office:value-type="string">
            <text:p text:style-name="P2"><text:a xlink:type="simple" xlink:href="http://caoinform.ru/wp-content/uploads/sites/38/2019/06/12-i-starokonyushennyy-514-n.docx" office:name=""><text:span text:style-name="Definition">Извещение</text:span></text:a></text:p>
          </table:table-cell>
          <table:table-cell table:style-name="TableRowCell" office:value-type="string">
            <text:p text:style-name="Table_20_Contents"><text:a xlink:type="simple" xlink:href="http://caoinform.ru/wp-content/uploads/sites/38/2019/06/12-Starokonyushennyiy-per.-d.5-14n.doc" office:name=""><text:span text:style-name="Definition">Информационная карта</text:span></text:a></text:p>
          </table:table-cell>
        </table:table-row>
        <table:table-row>
          <table:table-cell table:style-name="TableRowCell" office:value-type="string">
            <text:p text:style-name="Table_20_Contents">13</text:p>
          </table:table-cell>
          <table:table-cell table:style-name="TableRowCell" office:value-type="string">
            <text:p text:style-name="Table_20_Contents">Смоленская - Сенная пл., д. 27, стр. 7 (1)</text:p>
          </table:table-cell>
          <table:table-cell table:style-name="TableRowCell" office:value-type="string">
            <text:p text:style-name="P2"><text:a xlink:type="simple" xlink:href="http://caoinform.ru/wp-content/uploads/sites/38/2019/06/13i-sm-sennaya-2771-n.docx" office:name=""><text:span text:style-name="Definition">Извещение</text:span></text:a></text:p>
          </table:table-cell>
          <table:table-cell table:style-name="TableRowCell" office:value-type="string">
            <text:p text:style-name="Table_20_Contents"><text:a xlink:type="simple" xlink:href="http://caoinform.ru/wp-content/uploads/sites/38/2019/06/13-Smolenskaya-Sennaya-pl.-d.27-str.7-1n.doc" office:name=""><text:span text:style-name="Definition">Информационная карта</text:span></text:a></text:p>
          </table:table-cell>
        </table:table-row>
        <table:table-row>
          <table:table-cell table:style-name="TableRowCell" office:value-type="string">
            <text:p text:style-name="Table_20_Contents">14</text:p>
          </table:table-cell>
          <table:table-cell table:style-name="TableRowCell" office:value-type="string">
            <text:p text:style-name="Table_20_Contents">Смоленская - Сенная пл., д. 27, стр. 7 (2)</text:p>
          </table:table-cell>
          <table:table-cell table:style-name="TableRowCell" office:value-type="string">
            <text:p text:style-name="P2"><text:a xlink:type="simple" xlink:href="http://caoinform.ru/wp-content/uploads/sites/38/2019/06/14i-sm-sennaya-2772-n.docx" office:name=""><text:span text:style-name="Definition">Извещение</text:span></text:a></text:p>
          </table:table-cell>
          <table:table-cell table:style-name="TableRowCell" office:value-type="string">
            <text:p text:style-name="Table_20_Contents"><text:a xlink:type="simple" xlink:href="http://caoinform.ru/wp-content/uploads/sites/38/2019/06/14-Smolenskaya-Sennaya-pl.-d.27-str.7-2n.doc" office:name=""><text:span text:style-name="Definition">Информационная карта</text:span></text:a></text:p>
          </table:table-cell>
        </table:table-row>
        <table:table-row>
          <table:table-cell table:style-name="TableRowCell" office:value-type="string">
            <text:p text:style-name="Table_20_Contents">15</text:p>
          </table:table-cell>
          <table:table-cell table:style-name="TableRowCell" office:value-type="string">
            <text:p text:style-name="Table_20_Contents">Ф. Тимура ул., д. 20</text:p>
          </table:table-cell>
          <table:table-cell table:style-name="TableRowCell" office:value-type="string">
            <text:p text:style-name="P2"><text:a xlink:type="simple" xlink:href="http://caoinform.ru/wp-content/uploads/sites/38/2019/06/15-i-2-T.Frunze-20-str.1-n.docx" office:name=""><text:span text:style-name="Definition">Извещение</text:span></text:a></text:p>
          </table:table-cell>
          <table:table-cell table:style-name="TableRowCell" office:value-type="string">
            <text:p text:style-name="Table_20_Contents"><text:a xlink:type="simple" xlink:href="http://caoinform.ru/wp-content/uploads/sites/38/2019/06/15-T.Frunze-ul.-d.20n.doc" office:name=""><text:span text:style-name="Definition">Информационная карта</text:span></text:a></text:p>
          </table:table-cell>
        </table:table-row>
        <table:table-row>
          <table:table-cell table:style-name="TableRowCell" office:value-type="string">
            <text:p text:style-name="Table_20_Contents">16</text:p>
          </table:table-cell>
          <table:table-cell table:style-name="TableRowCell" office:value-type="string">
            <text:p text:style-name="Table_20_Contents">Усачева ул., д.29, корп.9</text:p>
          </table:table-cell>
          <table:table-cell table:style-name="TableRowCell" office:value-type="string">
            <text:p text:style-name="P2"><text:a xlink:type="simple" xlink:href="http://caoinform.ru/wp-content/uploads/sites/38/2019/06/16-i-usacheva-299-n.docx" office:name=""><text:span text:style-name="Definition">Извещение</text:span></text:a></text:p>
          </table:table-cell>
          <table:table-cell table:style-name="TableRowCell" office:value-type="string">
            <text:p text:style-name="Table_20_Contents"><text:a xlink:type="simple" xlink:href="http://caoinform.ru/wp-content/uploads/sites/38/2019/06/16-Usacheva-ul.-d.29.-korp.9n.doc" office:name=""><text:span text:style-name="Definition">Информационная карта</text:span></text:a></text:p>
          </table:table-cell>
        </table:table-row>
        <table:table-row>
          <table:table-cell table:style-name="TableRowCell" office:value-type="string">
            <text:p text:style-name="Table_20_Contents">17</text:p>
          </table:table-cell>
          <table:table-cell table:style-name="TableRowCell" office:value-type="string">
            <text:p text:style-name="Table_20_Contents">Фрунзенская наб., д. 10</text:p>
          </table:table-cell>
          <table:table-cell table:style-name="TableRowCell" office:value-type="string">
            <text:p text:style-name="P2"><text:a xlink:type="simple" xlink:href="http://caoinform.ru/wp-content/uploads/sites/38/2019/06/17-i-frunzenskaya-nab-10-n.docx" office:name=""><text:span text:style-name="Definition">Извещение</text:span></text:a></text:p>
          </table:table-cell>
          <table:table-cell table:style-name="TableRowCell" office:value-type="string">
            <text:p text:style-name="Table_20_Contents"><text:a xlink:type="simple" xlink:href="http://caoinform.ru/wp-content/uploads/sites/38/2019/06/17-Frunzenskaya-nab.-d.10n.doc" office:name=""><text:span text:style-name="Definition">Информационная карта</text:span></text:a></text:p>
          </table:table-cell>
        </table:table-row>
        <table:table-row>
          <table:table-cell table:style-name="TableRowCell" office:value-type="string">
            <text:p text:style-name="Table_20_Contents">18</text:p>
          </table:table-cell>
          <table:table-cell table:style-name="TableRowCell" office:value-type="string">
            <text:p text:style-name="Table_20_Contents">Фрунзенская наб., д. 18</text:p>
          </table:table-cell>
          <table:table-cell table:style-name="TableRowCell" office:value-type="string">
            <text:p text:style-name="P2"><text:a xlink:type="simple" xlink:href="http://caoinform.ru/wp-content/uploads/sites/38/2019/06/18-i-frunzenskaya-nab-18-n-1.docx" office:name=""><text:span text:style-name="Definition">Извещение</text:span></text:a></text:p>
          </table:table-cell>
          <table:table-cell table:style-name="TableRowCell" office:value-type="string">
            <text:p text:style-name="Table_20_Contents"><text:a xlink:type="simple" xlink:href="http://caoinform.ru/wp-content/uploads/sites/38/2019/06/18-Frunzenskaya-nab.-d.18n.doc" office:name=""><text:span text:style-name="Definition">Информационная карта</text:span></text:a></text:p>
          </table:table-cell>
        </table:table-row>
        <table:table-row>
          <table:table-cell table:style-name="TableRowCell" office:value-type="string">
            <text:p text:style-name="Table_20_Contents">19</text:p>
          </table:table-cell>
          <table:table-cell table:style-name="TableRowCell" office:value-type="string">
            <text:p text:style-name="Table_20_Contents">Фрунзенская 2-я ул., д. 7</text:p>
          </table:table-cell>
          <table:table-cell table:style-name="TableRowCell" office:value-type="string">
            <text:p text:style-name="P2"><text:a xlink:type="simple" xlink:href="http://caoinform.ru/wp-content/uploads/sites/38/2019/06/19-i-2-ya-frunzenskaya-ul.7-n.docx" office:name=""><text:span text:style-name="Definition">Извещение</text:span></text:a></text:p>
          </table:table-cell>
          <table:table-cell table:style-name="TableRowCell" office:value-type="string">
            <text:p text:style-name="Table_20_Contents"><text:a xlink:type="simple" xlink:href="http://caoinform.ru/wp-content/uploads/sites/38/2019/06/19-Frunzenskaya-2-ya-ul..-d.7n.doc" office:name=""><text:span text:style-name="Definition">Информационная карта</text:span></text:a></text:p>
          </table:table-cell>
        </table:table-row>
        <table:table-row>
          <table:table-cell table:style-name="TableRowCell" office:value-type="string">
            <text:p text:style-name="Table_20_Contents">20</text:p>
          </table:table-cell>
          <table:table-cell table:style-name="TableRowCell" office:value-type="string">
            <text:p text:style-name="Table_20_Contents">Фрунзенская 3-я ул., д. 12</text:p>
          </table:table-cell>
          <table:table-cell table:style-name="TableRowCell" office:value-type="string">
            <text:p text:style-name="P2"><text:a xlink:type="simple" xlink:href="http://caoinform.ru/wp-content/uploads/sites/38/2019/06/20-i-3-yafrunzenskaya-12n.docx" office:name=""><text:span text:style-name="Definition">Извещение</text:span></text:a></text:p>
          </table:table-cell>
          <table:table-cell table:style-name="TableRowCell" office:value-type="string">
            <text:p text:style-name="Table_20_Contents"><text:a xlink:type="simple" xlink:href="http://caoinform.ru/wp-content/uploads/sites/38/2019/06/20-Frunzenskaya-3-ya-ul..-d.12n.doc" office:name=""><text:span text:style-name="Definition">Информационная карта</text:span></text:a></text:p>
          </table:table-cell>
        </table:table-row>
        <table:table-row>
          <table:table-cell table:style-name="TableRowCell" office:value-type="string">
            <text:p text:style-name="Table_20_Contents">21</text:p>
          </table:table-cell>
          <table:table-cell table:style-name="TableRowCell" office:value-type="string">
            <text:p text:style-name="Table_20_Contents">Хамовнический Вал ул., д. 28</text:p>
          </table:table-cell>
          <table:table-cell table:style-name="TableRowCell" office:value-type="string">
            <text:p text:style-name="P2"><text:a xlink:type="simple" xlink:href="http://caoinform.ru/wp-content/uploads/sites/38/2019/06/21-i-hamovnicheskiy-val-28-n.docx" office:name=""><text:span text:style-name="Definition">Извещение</text:span></text:a></text:p>
          </table:table-cell>
          <table:table-cell table:style-name="TableRowCell" office:value-type="string">
            <text:p text:style-name="Table_20_Contents"><text:a xlink:type="simple" xlink:href="http://caoinform.ru/wp-content/uploads/sites/38/2019/06/21-Hamovnicheskiy-val-d.28n.doc" office:name=""><text:span text:style-name="Definition">Информационная карта</text:span></text:a></text:p>
          </table:table-cell>
        </table:table-row>
        <table:table-row>
          <table:table-cell table:style-name="TableRowCell" office:value-type="string">
            <text:p text:style-name="Table_20_Contents">22</text:p>
          </table:table-cell>
          <table:table-cell table:style-name="TableRowCell" office:value-type="string">
            <text:p text:style-name="Table_20_Contents">Чистый пер., д. 6, стр. 1</text:p>
          </table:table-cell>
          <table:table-cell table:style-name="TableRowCell" office:value-type="string">
            <text:p text:style-name="P2"><text:a xlink:type="simple" xlink:href="http://caoinform.ru/wp-content/uploads/sites/38/2019/06/22-i-2-CHistyii---per.6-str.1-n.docx" office:name=""><text:span text:style-name="Definition">Извещение</text:span></text:a></text:p>
          </table:table-cell>
          <table:table-cell table:style-name="TableRowCell" office:value-type="string">
            <text:p text:style-name="Table_20_Contents"><text:a xlink:type="simple" xlink:href="http://caoinform.ru/wp-content/uploads/sites/38/2019/06/22-CHistyiy-per.-d.6-str.1n.doc" office:name=""><text:span text:style-name="Definition">Информационная карта</text:span></text:a></text:p>
          </table:table-cell>
        </table:table-row>
      </table:table>
      <text:p text:style-name="First_20_paragraph"><text:line-break/></text:p>
      <text:p text:style-name="Text_20_body">Адрес страницы: <text:a xlink:type="simple" xlink:href="http://hamovniki.mos.ru/administrative-authority-shall-inform/detail/8144727.html" office:name=""><text:span text:style-name="Definition">http://hamovniki.mos.ru/administrative-authority-shall-inform/detail/8144727.html</text:span></text:a></text:p>
      <text:p text:style-name="Text_20_body"><text:a xlink:type="simple" xlink:href="http://hamovniki.mos.ru" office:name=""><text:span text:style-name="Definition">Управа района Хамовни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4T12:54:44Z</meta:creation-date>
    <dc:date>2023-07-24T12:54:44Z</dc:date>
  </office:meta>
</office:document-meta>
</file>