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е-плати-лишнего-оплачивай-налоги-вовремя"/>Не плати лишнего! Оплачивай налоги вовремя!<text:bookmark-end text:name="не-плати-лишнего-оплачивай-налоги-вовремя"/></text:h>
      <text:p text:style-name="First_20_paragraph">27.06.2019</text:p>
      <text:p text:style-name="Text_20_body"><text:line-break/></text:p>
      <text:p text:style-name="Text_20_body">Адрес страницы: <text:a xlink:type="simple" xlink:href="http://hamovniki.mos.ru/administrative-authority-shall-inform/detail/8182172.html" office:name=""><text:span text:style-name="Definition">http://hamovniki.mos.ru/administrative-authority-shall-inform/detail/8182172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09T12:38:36Z</meta:creation-date>
    <dc:date>2025-06-09T12:38:36Z</dc:date>
  </office:meta>
</office:document-meta>
</file>