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раховая-пенсия-работающих-пенсионеров-после-увольнения"/>Страховая пенсия работающих пенсионеров после увольнения<text:bookmark-end text:name="страховая-пенсия-работающих-пенсионеров-после-увольнения"/></text:h>
      <text:p text:style-name="First_20_paragraph">11.09.2019</text:p>
      <text:p text:style-name="Text_20_body">Главное управление ПФР № 10 по г.Москве и Московской области напоминает, что после увольнения работавшему пенсионеру пенсия начисляется с месяца, следующего за месяцем увольнения, с учетом всех индексаций, но в проиндексированном размере и с доплатой придет спустя три месяца.</text:p>
      <text:p text:style-name="Text_20_body">Работающие пенсионеры, как установлено федеральным законодательством,  с 2016 года получают страховую пенсию и фиксированную выплату к ней без учета плановых индексаций. Эта норма закона распространяется только на получателей страховых пенсий и не распространяется на получателей пенсий по государственному пенсионному обеспечению, включая социальные пенсии.</text:p>
      <text:p text:style-name="Text_20_body">После прекращения трудовой деятельности - работы и (или) иной деятельности - суммы страховой пенсии с учетом индексаций, имевших место в период осуществления трудовой деятельности, выплачиваются, начиная с 1-го числа месяца, следующего за месяцем прекращения работы и (или) иной деятельности. Норма введена с 1 января 2018 года в соответствии с положениями статьи 26.1 Федерального закона от 28.12.2013 № 400-ФЗ «О страховых пенсиях» (в редакции Федерального закона от 01.07.2017 № 134-ФЗ «О внесении изменения в статью 26.1 Федерального закона «О страховых пенсиях»).</text:p>
      <text:p text:style-name="Text_20_body">После прекращения трудовой деятельности подавать заявление в Пенсионный фонд пенсионеру не нужно, так как со II квартала 2016 года работодатели ежемесячно направляют в Пенсионный фонд упрощенную отчетность и факт осуществления работы пенсионера определится Пенсионным фондом автоматически. В данной отчетности работодатель указывает работающих у него и уволившихся в отчетном месяце застрахованных лиц. Отчетность сдается работодателем до 15 числа месяца, следующего за отчетным. Пенсионный фонд после обработки и учета сведений в месяце, следующем за месяцем сдачи отчетности, принимает  соответствующее решение о выплате сумм пенсии с учетом (без учета) индексации с месяца, следующего за месяцем принятия решения.</text:p>
      <text:p text:style-name="Text_20_body">Тем самым после представления работодателем соответствующих сведений о прекращении работы и вынесении решения территориальным органом ПФР пенсионеру будет осуществлена выплата пенсии с учетом всех прошедших за период его работы индексаций. Выплата будет произведена, начиная с 1-го числа месяца, следующего за месяцем увольнения.</text:p>
      <text:p text:style-name="Text_20_body">Тем не менее, необходимо понимать механизм проведения перерасчета пенсии уволившегося пенсионера.</text:p>
      <text:p text:style-name="Text_20_body">Например, пенсионер уволился с работы в августе. В сентябре в ПФР поступит отчетность от работодателя за август, где пенсионер еще числится работающим. В октябре ПФР получит отчетность, в которой пенсионер работающим уже не числится. В ноябре ПФР примет решение о возобновлении индексации, и в декабре пенсионер получит уже полный размер пенсии, а также денежную разницу между прежним и новым размером пенсии за предыдущие три месяца - сентябрь, октябрь, ноябрь. То есть пенсионер начнет получать новый проиндексированный  размер пенсии спустя три месяца после увольнения, но эти три месяца будут ему компенсированы.</text:p>
      <text:p text:style-name="Text_20_body">Если пенсионер через какое-то время вновь устроится на работу, размер его страховой пенсии уже не уменьшится.</text:p>
      <text:p text:style-name="Text_20_body">Необходимо добавить, что гражданин имеет право подать в Пенсионный фонд заявление о факте осуществления (прекращения) работы и (или) иной деятельности.</text:p>
      <text:p text:style-name="Text_20_body">Узнать размер пенсии можно в режиме он-лайн – в Личном кабинете гражданина на сайте ПФР: https://es.pfrf.ru/.</text:p>
      <text:p text:style-name="Text_20_body"><text:line-break/></text:p>
      <text:p text:style-name="Text_20_body">Адрес страницы: <text:a xlink:type="simple" xlink:href="http://hamovniki.mos.ru/administrative-authority-shall-inform/detail/8344135.html" office:name=""><text:span text:style-name="Definition">http://hamovniki.mos.ru/administrative-authority-shall-inform/detail/8344135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3T17:40:55Z</meta:creation-date>
    <dc:date>2024-07-23T17:40:55Z</dc:date>
  </office:meta>
</office:document-meta>
</file>