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района-хамовники-поздравили-александровцев-с-днём-образования-ансабля"/>ЖИТЕЛИ РАЙОНА ХАМОВНИКИ ПОЗДРАВИЛИ АЛЕКСАНДРОВЦЕВ С ДНЁМ ОБРАЗОВАНИЯ АНСАБЛЯ<text:bookmark-end text:name="жители-района-хамовники-поздравили-александровцев-с-днём-образования-ансабля"/></text:h>
      <text:p text:style-name="First_20_paragraph">15.10.2019</text:p>
      <text:p text:style-name="Text_20_body"/>
      <text:p text:style-name="Text_20_body"><text:span text:style-name="T1">12 октября 2019 года </text:span><text:span text:style-name="T1">  </text:span><text:span text:style-name="T1">жители района Хамовники в количестве сорока человек приняли участие в праздновании 91-й годовщины со дня образования Дважды Краснознамённого ордена Красной Звезды академического Ансамбля песни и пляски Российской армии</text:span><text:span text:style-name="T1">  </text:span><text:span text:style-name="T1">имени А.В. Александрова.</text:span></text:p>
      <text:p text:style-name="Text_20_body">Члены  Совета ветеранов района Хамовники, кадеты школы № 1231 г. Москвы, общественные советники главы управы района, молодёжь, юные «Александровцы» и жители старшего поколения района приняли участие в акции возложения цветов к памятнику основателя ансамбля А.В. Александрову в Земледельческом переулке.</text:p>
      <text:p text:style-name="Text_20_body"/>
      <text:p text:style-name="Text_20_body">Открыл акцию возложения цветов исполняющий обязанности главы района Хамовники Сергей Чеботарёв. В своём выступлении он особо подчеркнул вклад ансамбля в дело достижения Победы в годы Великой Отечественной войны 1941-1945 г.г. </text:p>
      <text:p text:style-name="Text_20_body">Выступившие члены Совета ветеранов района Хамовники и общественные советники главы управы района отметили активное   участие ансамбля в жизни города Москвы и в деле военно-патриотического воспитания молодёжи.</text:p>
      <text:p text:style-name="Text_20_body"/>
      <text:p text:style-name="Text_20_body">В программе праздника было также посещение музея ансамбля и  участие в просмотре праздничного концерта в культурном центре Ансамбля.</text:p>
      <text:p text:style-name="Text_20_body"><text:line-break/></text:p>
      <text:p text:style-name="Text_20_body">Адрес страницы: <text:a xlink:type="simple" xlink:href="http://hamovniki.mos.ru/administrative-authority-shall-inform/detail/8420909.html" office:name=""><text:span text:style-name="Definition">http://hamovniki.mos.ru/administrative-authority-shall-inform/detail/842090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8T09:16:28Z</meta:creation-date>
    <dc:date>2024-08-18T09:16:28Z</dc:date>
  </office:meta>
</office:document-meta>
</file>