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района-хамовники-приняли-участие-в-празднике-посвященном-78-й-годовщине-военного-парада-7-ноября-1941-года"/>ЖИТЕЛИ РАЙОНА ХАМОВНИКИ ПРИНЯЛИ УЧАСТИЕ В ПРАЗДНИКЕ, ПОСВЯЩЕННОМ 78-й ГОДОВЩИНЕ ВОЕННОГО ПАРАДА 7 НОЯБРЯ 1941 ГОДА<text:bookmark-end text:name="жители-района-хамовники-приняли-участие-в-празднике-посвященном-78-й-годовщине-военного-парада-7-ноября-1941-года"/></text:h>
      <text:p text:style-name="First_20_paragraph">07.11.2019</text:p>
      <text:p text:style-name="Text_20_body"/>
      <text:p text:style-name="Text_20_body"><text:span text:style-name="T1">7 ноября 2019 года жители района Хамовники</text:span><text:span text:style-name="T1">  </text:span><text:span text:style-name="T1">-</text:span><text:span text:style-name="T1">  </text:span><text:span text:style-name="T1">члены Совета ветеранов района Хамовники, общественные советники главы управы в составе группы</text:span><text:span text:style-name="T1">  </text:span><text:span text:style-name="T1">из тридцати человек - ветеранов Центрального административного округа города Москвы приняли участие в проведении торжественного</text:span><text:span text:style-name="T1">  </text:span><text:span text:style-name="T1">марша на Красной площади, посвящённого</text:span><text:span text:style-name="T1">  </text:span><text:span text:style-name="T1">78 –й годовщине военного парада 7 ноября 1941 года.</text:span></text:p>
      <text:p text:style-name="Text_20_body">Открыл праздник на Красной площади приветственным словом к ветеранам Мэр города Москвы Сергей Собянин.</text:p>
      <text:p text:style-name="Text_20_body"/>
      <text:p text:style-name="Text_20_body">7 ноября 1941 года на Красной площади в начале Великой Отечественной войны во время легендарной Московской битвы прошёл военный парад. К этому времени линия фронта пролегала всего в нескольких десятках километров от столицы. Этот парад имел огромное значение не только для москвичей, но и для всей армии. Советские войска показали всему миру, что их дух не сломить. Солдаты после прохождения торжественным маршем по Красной площади направлялись сразу на фронт.</text:p>
      <text:p text:style-name="Text_20_body"> Празднуя 78-ю годовщину этого памятного дня, по главной площади России торжественным маршем прошли около пяти тысяч человек, в их числе: курсанты военных вузов в составе исторических рот, кадетские парадные расчёты</text:p>
      <text:p text:style-name="Text_20_body"><text:line-break/></text:p>
      <text:p text:style-name="Text_20_body">Адрес страницы: <text:a xlink:type="simple" xlink:href="http://hamovniki.mos.ru/administrative-authority-shall-inform/detail/8473367.html" office:name=""><text:span text:style-name="Definition">http://hamovniki.mos.ru/administrative-authority-shall-inform/detail/847336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5T23:26:05Z</meta:creation-date>
    <dc:date>2024-11-25T23:26:05Z</dc:date>
  </office:meta>
</office:document-meta>
</file>