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о-досрочном-назначении-пенсии-за-длительный-стаж"/>О досрочном назначении пенсии за длительный стаж<text:bookmark-end text:name="о-досрочном-назначении-пенсии-за-длительный-стаж"/></text:h>
      <text:p text:style-name="First_20_paragraph">08.11.2019</text:p>
      <text:p text:style-name="Text_20_body"><text:span text:style-name="T1">Главное управление ПФР №10 по г.Москве и Московской области напоминает, что Федеральным законом от 03.10.2018 №350-ФЗ «О внесении изменений в отдельные законодательные акты РФ по вопросам назначения и выплаты пенсий», вступившим в силу с 1 января 2019 года, предусмотрена льгота, касающаяся граждан, имеющих большой страховой стаж.</text:span><text:span text:style-name="T1">   </text:span></text:p>
      <text:p text:style-name="Text_20_body">Лицам, имеющим страховой стаж не менее 42 лет (для мужчин) и 37 лет (для женщин), страховая пенсия по старости назначается на 2 года ранее общеустановленного пенсионного возраста, но не ранее достижения 60 лет (для мужчин) и 55 лет (для женщин).</text:p>
      <text:p text:style-name="Text_20_body">В соответствии с Федеральным законом от 28.12.2013 № 400-ФЗ «О страховых пенсиях» при исчислении страхового стажа – 37 лет для женщин и 42 года для мужчин – в него включаются следующие периоды:</text:p>
      <text:list text:style-name="L1">
        <text:list-item>
          <text:p text:style-name="P1">периоды работы и (или) иной деятельности, которые выполнялись на территории Российской Федерации при условии, что за эти периоды начислялись и уплачивались страховые взносы в Пенсионный фонд Российской Федерации;</text:p>
        </text:list-item>
        <text:list-item>
          <text:p text:style-name="P1">период получения пособия по обязательному социальному страхованию в период временной нетрудоспособности.</text:p>
        </text:list-item>
      </text:list>
      <text:p text:style-name="First_20_paragraph">ВАЖНО! Так называемые «нестраховые» периоды – уход за детьми до 1,5 лет, уход за нетрудоспособными гражданами, служба в армии по призыву – в данном случае в страховой стаж, дающий право на назначение досрочной пенсии по этому основанию, не засчитываются. </text:p>
      <text:p text:style-name="Text_20_body">Стоит обратить внимание, что в первые два года переходного периода (2019-2020 гг.) лица, имеющие длительный стаж, могут оформить страховую пенсию по старости: женщины по достижении возраста 55 лет, мужчины – по достижении возраста 60 лет.</text:p>
      <text:p text:style-name="Text_20_body"><text:span text:style-name="T2">О сформированных пенсионных правах, которые отражены на индивидуальном лицевом счёте (ИЛС), можно узнать с помощью личного кабинета на официальном сайте ПФР </text:span><text:a xlink:type="simple" xlink:href="https://es.pfrf.ru/" office:name=""><text:span text:style-name="Definition"><text:span text:style-name="T2">https://es.pfrf.ru</text:span></text:span></text:a> <text:span text:style-name="T2">или через мобильное приложение ПФР.</text:span></text:p>
      <text:p text:style-name="Text_20_body"><text:line-break/></text:p>
      <text:p text:style-name="Text_20_body">Адрес страницы: <text:a xlink:type="simple" xlink:href="http://hamovniki.mos.ru/administrative-authority-shall-inform/detail/8476886.html" office:name=""><text:span text:style-name="Definition">http://hamovniki.mos.ru/administrative-authority-shall-inform/detail/847688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6T16:51:55Z</meta:creation-date>
    <dc:date>2024-01-26T16:51:55Z</dc:date>
  </office:meta>
</office:document-meta>
</file>