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нилс-сменил-формат"/>СНИЛС сменил формат<text:bookmark-end text:name="снилс-сменил-формат"/></text:h>
      <text:p text:style-name="First_20_paragraph">08.11.2019</text:p>
      <text:p text:style-name="Text_20_body"><text:span text:style-name="T1">Главное управление ПФР №10 по г.Москве и Московской области напоминает, что 29 сентября 2019 г. вступило в силу постановление правления Пенсионного фонда России (ПФР) об утверждении формы документа, подтверждающего регистрацию в системе индивидуального (персонифицированного) учета.</text:span></text:p>
      <text:p text:style-name="Text_20_body">Теперь вместо привычной зеленой пластиковой карточки со страховым номером индивидуального лицевого счета (СНИЛС) необходимо будет представлять данный документ. Его роль теперь выполняет уведомление из ПФР, в котором указаны те же данные, что и в карточке СНИЛС: фамилия, имя и отчество гражданина, страховой номер, дата и место рождения, а также дата регистрации в системе индивидуального учета. Обратиться за уведомлением можно через Личный кабинет гражданина на сайте ПФР, через клиентские службы  ГУ ПФР №10, расположенные в каждом районе ЦАО, а также в многофункциональные центры. Ранее полученные зеленые карточки СНИЛС сохраняют свою силу.</text:p>
      <text:p text:style-name="Text_20_body"><text:span text:style-name="T2">Страховое свидетельство, согласно утвержденному порядку, больше не подлежит восстановлению и обмену</text:span>, - уточняет заместитель начальника информационно-аналитического отдела Главного управления ПФР №10 Оксана Артюкова. - <text:span text:style-name="T2">Вместо него застрахованные лица будут получать уведомления нового образца.</text:span> <text:span text:style-name="T2">Согласно поправкам, внесенным в закон о персонифицированном учете, информация о СНИЛСе будет предоставляться человеку в виде электронного или бумажного уведомления, которое заменит собой страховое свидетельство обязательного пенсионного страхования. Все ранее выданные страховые свидетельства при этом продолжат действовать, поэтому гражданам не надо обращаться в Пенсионный фонд России за обменом документов.</text:span></text:p>
      <text:p text:style-name="Text_20_body">Напомним, стандартные зеленые бумажные карточки СНИЛС перестали выдавать в апреле этого года, их заменил электронный документ.</text:p>
      <text:p text:style-name="Text_20_body"><text:line-break/></text:p>
      <text:p text:style-name="Text_20_body">Адрес страницы: <text:a xlink:type="simple" xlink:href="http://hamovniki.mos.ru/administrative-authority-shall-inform/detail/8476902.html" office:name=""><text:span text:style-name="Definition">http://hamovniki.mos.ru/administrative-authority-shall-inform/detail/847690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9T11:52:09Z</meta:creation-date>
    <dc:date>2024-08-09T11:52:09Z</dc:date>
  </office:meta>
</office:document-meta>
</file>