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проведении-публичных-слушаний-о-проекту-внесения-изменений-в-правила-землепользования-и-застройки-города-москвы-в-отношении-территории-по-адресу-льва-толстого-ул.-вл.23-стр.5"/>Оповещение о проведении публичных слушаний о проекту внесения изменений в правила землепользования и застройки города Москвы в отношении территории по адресу: Льва Толстого ул., вл.23, стр.5<text:bookmark-end text:name="оповещение-о-проведении-публичных-слушаний-о-проекту-внесения-изменений-в-правила-землепользования-и-застройки-города-москвы-в-отношении-территории-по-адресу-льва-толстого-ул.-вл.23-стр.5"/></text:h>
      <text:p text:style-name="First_20_paragraph">11.11.2019</text:p>
      <text:p text:style-name="Text_20_body"><text:line-break/></text:p>
      <text:p text:style-name="Text_20_body">Адрес страницы: <text:a xlink:type="simple" xlink:href="http://hamovniki.mos.ru/administrative-authority-shall-inform/detail/8479667.html" office:name=""><text:span text:style-name="Definition">http://hamovniki.mos.ru/administrative-authority-shall-inform/detail/8479667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1-25T03:28:11Z</meta:creation-date>
    <dc:date>2024-11-25T03:28:11Z</dc:date>
  </office:meta>
</office:document-meta>
</file>