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гда-можно-получить-пенсионные-накопления"/>Когда можно получить пенсионные накопления?<text:bookmark-end text:name="когда-можно-получить-пенсионные-накопления"/></text:h>
      <text:p text:style-name="First_20_paragraph">20.11.2019</text:p>
      <text:p text:style-name="Text_20_body"><text:span text:style-name="T1">Главное управление ПФР №10 по г.Москве и Московской области напоминает, что изменение законодательства в связи с повышением общеустановленного пенсионного возраста не поменяло правил выплаты пенсионных накоплений. Пенсионный возраст, дающий право на их получение, остается в прежних границах – 55 лет для женщин и 60 лет для мужчин.</text:span></text:p>
      <text:p text:style-name="Text_20_body">Это распространяется на все три вида выплаты накоплений, а именно: накопительную пенсию, срочную пенсионную выплату и единовременную выплату.</text:p>
      <text:p text:style-name="Text_20_body">Для права на выплату пенсионных накоплений также необходимо наличие минимального стажа и пенсионных коэффициентов, которые по общим основаниям в этом году составляют 10 лет и 16,2 балла соответственно.</text:p>
      <text:p text:style-name="Text_20_body">С заявлением о назначении накопительной пенсии нужно обратиться в управление Пенсионного фонда РФ по месту жительства – это может сделать как сам гражданин, которому назначается пенсия, так и его представитель. При этом заявление можно подать в электронном виде через Личный кабинет на официальном сайте ПФР (https://es.pfrf.ru) либо через Единый портал государственных и муниципальных услуг (www.gosuslugi.ru).</text:p>
      <text:p text:style-name="Text_20_body"><text:line-break/></text:p>
      <text:p text:style-name="Text_20_body">Адрес страницы: <text:a xlink:type="simple" xlink:href="http://hamovniki.mos.ru/administrative-authority-shall-inform/detail/8504641.html" office:name=""><text:span text:style-name="Definition">http://hamovniki.mos.ru/administrative-authority-shall-inform/detail/8504641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3T12:52:54Z</meta:creation-date>
    <dc:date>2024-10-13T12:52:54Z</dc:date>
  </office:meta>
</office:document-meta>
</file>