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цао-москвы-владельцы-материнского-капитала-все-чаще-направляют-средства-на-образование-детей"/>В ЦАО Москвы владельцы материнского капитала все чаще направляют средства на образование детей<text:bookmark-end text:name="в-цао-москвы-владельцы-материнского-капитала-все-чаще-направляют-средства-на-образование-детей"/></text:h>
      <text:p text:style-name="First_20_paragraph">20.11.2019</text:p>
      <text:p text:style-name="Text_20_body"><text:span text:style-name="T1">В Центральном округе Москвы с начала 2019 года заявления на распоряжение средствами материнского капитала на образование детей подали 1873 семьи. Только за два месяца количество заявлений на распоряжение по данному направлению выросло на 1000.</text:span></text:p>
      <text:p text:style-name="Text_20_body">Всего в ЦАО с начала года 23963 семьи пополнили число владельцев материнского капитала.</text:p>
      <text:p text:style-name="Text_20_body">По направлениям на распоряжение средствами материнского (семейного) капитала с начала года подали заявление:</text:p>
      <text:p text:style-name="Text_20_body">- на улучшение жилищных условий –  640 семей;</text:p>
      <text:p text:style-name="Text_20_body">- на образование детей – 2104 семьи;</text:p>
      <text:p text:style-name="Text_20_body">- на накопительную пенсию мамы – 14 семей;</text:p>
      <text:p text:style-name="Text_20_body">- на ежемесячные выплаты – 191 семья.</text:p>
      <text:p text:style-name="Text_20_body">Напомним, подать заявление на распоряжение средствами (частью средств) материнского капитала можно лично в клиентской службе ПФР по месту регистрации (фактического пребывания) или в МФЦ, а также через личный кабинет на официальном сайте Пенсионного фонда России.</text:p>
      <text:p text:style-name="Text_20_body">Размер материнского капитала в 2019 году остался прежним и составляет 453 026 рублей.</text:p>
      <text:p text:style-name="Text_20_body"><text:line-break/></text:p>
      <text:p text:style-name="Text_20_body">Адрес страницы: <text:a xlink:type="simple" xlink:href="http://hamovniki.mos.ru/administrative-authority-shall-inform/detail/8504664.html" office:name=""><text:span text:style-name="Definition">http://hamovniki.mos.ru/administrative-authority-shall-inform/detail/850466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8T10:33:37Z</meta:creation-date>
    <dc:date>2025-05-28T10:33:37Z</dc:date>
  </office:meta>
</office:document-meta>
</file>