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региональной-доплате-к-пенсии"/>О региональной доплате к пенсии<text:bookmark-end text:name="о-региональной-доплате-к-пенсии"/></text:h>
      <text:p text:style-name="First_20_paragraph">20.11.2019</text:p>
      <text:p text:style-name="Text_20_body"><text:span text:style-name="T1">Главное управление</text:span><text:span text:style-name="T1">  </text:span><text:span text:style-name="T1">ПФР №10 по г.Москве и Московской области напоминает, что всем неработающим пенсионерам, у которых общая сумма материального обеспечения (пенсия, ЕДВ, ДМО, ДЕМО, иные меры социальной поддержки) не достигает величины прожиточного минимума пенсионера в регионе его проживания, назначается федеральная или региональная социальная доплата к пенсии до величины прожиточного минимума пенсионера, установленного в регионе проживания. В Московском регионе назначается региональная доплата, которая выплачивается органами социальной защиты из бюджетов субъектов. </text:span></text:p>
      <text:p text:style-name="Text_20_body">Величина прожиточного минимума пенсионера в Москве в 2019 году составляет 12 115 рублей.</text:p>
      <text:p text:style-name="Text_20_body">Выплата региональной социальной доплаты в Москве имеет некоторые особенности. Получать региональную социальную доплату к пенсии может любой московский неработающий пенсионер. Но ее размер  зависит от следующего.</text:p>
      <text:p text:style-name="Text_20_body">Если неработающий пенсионер (как и отдельные категории работающих пенсионеров и инвалидов)  зарегистрирован по месту жительства в Москве в общей сложности (включая время проживания на присоединенной к Москве территории) не менее 10 лет, доплата будет установлена до уровня городского социального стандарта – 19 500 рублей. </text:p>
      <text:p text:style-name="Text_20_body">Если же пенсионер зарегистрирован по месту жительства или месту пребывания в столице менее 10 лет, региональная социальная доплата к пенсии устанавливается до прожиточного минимума пенсионера в Москве – до 12 115 рублей.</text:p>
      <text:p text:style-name="Text_20_body">Напомним также, Федеральным законом от 01.04.2019 № 49-ФЗ «О внесении изменений в статью 12.1 Федерального закона «О государственной социальной помощи» и статью 4 Федерального закона «О прожиточном минимуме в Российской Федерации» определен новый порядок выплаты индексации пенсий (страховых, по государственному пенсионному обеспечению) и ЕДВ сверх установленного в субъекте Российской Федерации прожиточного минимума пенсионера. Согласно  п. 1 ст. 1 указанного Федерального закона размер социальной доплаты к пенсии не подлежит пересмотру в связи с индексацией (корректировкой) пенсий и ЕДВ.</text:p>
      <text:p text:style-name="Text_20_body">Таким образом, в подсчет общей суммы материального обеспечения пенсионера включаются размеры пенсии и ЕДВ без учета их индексации, произведенной в текущем году, - следовательно, сначала устанавливается социальная доплата, чтобы довести материальное обеспечение пенсионера до прожиточного минимума в регионе, а затем производится индексация пенсий и ЕДВ. В результате сумма индексации выплачивается сверх выплат, доведенных до величины прожиточного минимума пенсионера.</text:p>
      <text:p text:style-name="Text_20_body">Узнать размер пенсии можно в режиме он-лайн – в Личном кабинете гражданина на сайте ПФР: https://es.pfrf.ru/.</text:p>
      <text:p text:style-name="Text_20_body"><text:line-break/></text:p>
      <text:p text:style-name="Text_20_body">Адрес страницы: <text:a xlink:type="simple" xlink:href="http://hamovniki.mos.ru/administrative-authority-shall-inform/detail/8504681.html" office:name=""><text:span text:style-name="Definition">http://hamovniki.mos.ru/administrative-authority-shall-inform/detail/8504681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3T23:36:05Z</meta:creation-date>
    <dc:date>2023-10-13T23:36:05Z</dc:date>
  </office:meta>
</office:document-meta>
</file>