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ступная-среда-для-маломобильных-граждан"/>Доступная среда для маломобильных граждан<text:bookmark-end text:name="доступная-среда-для-маломобильных-граждан"/></text:h>
      <text:p text:style-name="First_20_paragraph">20.11.2019</text:p>
      <text:p text:style-name="Text_20_body"><text:span text:style-name="T1">Качество обслуживания граждан и, в первую очередь, инвалидов, является одним из важнейших направлений работы Пенсионного фонда РФ. Так, в Центральном округе Москвы</text:span><text:span text:style-name="T1">  </text:span><text:span text:style-name="T1">проживает более 65 тыс. инвалидов. Для повышения уровня их обслуживания Главное управление ПФР №10 по г.Москве и Московской области участвует в государственной программе «Доступная среда».</text:span></text:p>
      <text:p text:style-name="Text_20_body">Основная цель данной программы – сформировать среду, одинаково доступную для всех членов общества в ключевых сферах жизнедеятельности. </text:p>
      <text:p text:style-name="Text_20_body">На сегодняшний день  практически все здания,  в которых расположены клиентские службы Главного управления ПФР №10, снабжены пандусами  и кнопками вызова специалиста, а информационные таблички дублируются  шрифтом Брайля.  Прием граждан этой категории осуществляется в индивидуальном порядке, по предварительной записи, при необходимости – без очереди.</text:p>
      <text:p text:style-name="Text_20_body">Помимо этого, часть государственных услуг, предоставляемых Пенсионным фондом, можно получить и без личного визита в органы ПФР, что также способствует интеграции в обществе людей с ограниченными возможностями. Для этого можно воспользоваться услугами электронного сервиса ПФР «Личный кабинет гражданина», размещенного на сайте ПФР. С помощью этого сервиса все желающие, в том числе и инвалиды и маломобильные граждане  могут подать заявления о назначении пенсии и ежемесячной денежной выплаты, об отказе от набора социальных услуг или их возобновлении, заказать справки и др.</text:p>
      <text:p text:style-name="Text_20_body">С 2014 года на сайте ПФР реализована версия для слабовидящих. Для тех, кто видит хотя бы десять процентов от нормы, ПФР разработал специальную версию официального ресурса. Она дублирует информацию с сайта, но отличается специальными настройками. На странице можно увеличить шрифт, изменить его цвет и фон.</text:p>
      <text:p text:style-name="Text_20_body">С 2017 года работает голосовой ассистент, который озвучивает размещенную на ресурсе текстовую информацию.</text:p>
      <text:p text:style-name="Text_20_body"><text:line-break/></text:p>
      <text:p text:style-name="Text_20_body">Адрес страницы: <text:a xlink:type="simple" xlink:href="http://hamovniki.mos.ru/administrative-authority-shall-inform/detail/8504695.html" office:name=""><text:span text:style-name="Definition">http://hamovniki.mos.ru/administrative-authority-shall-inform/detail/850469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7T18:58:32Z</meta:creation-date>
    <dc:date>2024-09-07T18:58:32Z</dc:date>
  </office:meta>
</office:document-meta>
</file>