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будут-демонтированы-веранды-при-кафе-и-ресторанах"/>1 ноября будут демонтированы веранды при кафе и ресторанах<text:bookmark-end text:name="ноября-будут-демонтированы-веранды-при-кафе-и-ресторанах"/></text:h>
      <text:p text:style-name="First_20_paragraph">17.09.2013</text:p>
      <text:p text:style-name="Text_20_body">Веранды при кафе и ресторанах будут демонтированы 1 ноября.<text:line-break/></text:p>
      <text:p text:style-name="Text_20_body">И.о. руководителя Департамента торговли и услуг Алексей Немерюк рассказал, что владельцам, которые до 2012 года получили разрешение на сезонное кафе, в течение зимы надо будет заново согласовать внешний вид веранды. По новым требованиям московских властей, летние кафе должны максимально отказаться от использования искусственных материалов, а также не выходить за пределы указанной в документации площади.</text:p>
      <text:p text:style-name="Text_20_body">Как подчеркнул Алексей Немерюк, владельцы кафе, получившие разрешение на летнюю веранду до 2012 года, автоматически были включены в схему размещения сезонных веранд. Однако городские власти внесли ряд изменений в московское законодательство и ввели новый порядок выдачи необходимой для работы документации, который применялся в 2012 и 2013 годах.</text:p>
      <text:p text:style-name="Text_20_body">«Так, теперь окончательное решение принимает не Москомархитектура, а межведомственная комиссия. Ужесточились и требования к размерам, виду и материалам веранды. Например, много летних кафе используют полиэтилен, винил, сайдинг - материалы, которые сейчас не допускаются. Соответственно предпринимателям, которые были автоматически включены в схему, придется опять пройти некий регламент согласования внешнего вида летних кафе», - отметил Алексей Немерюк.</text:p>
      <text:p text:style-name="Text_20_body"><text:line-break/></text:p>
      <text:p text:style-name="Text_20_body">Адрес страницы: <text:a xlink:type="simple" xlink:href="http://hamovniki.mos.ru/administrative-authority-shall-inform/detail/861295.html" office:name=""><text:span text:style-name="Definition">http://hamovniki.mos.ru/administrative-authority-shall-inform/detail/86129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03:01:01Z</meta:creation-date>
    <dc:date>2023-05-22T03:01:01Z</dc:date>
  </office:meta>
</office:document-meta>
</file>