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власти-обеспечат-квартирами-2246-семей-из-числа-обманутых-дольщиков"/>Столичные власти обеспечат квартирами 2246 семей из числа обманутых дольщиков<text:bookmark-end text:name="столичные-власти-обеспечат-квартирами-2246-семей-из-числа-обманутых-дольщиков"/></text:h>
      <text:p text:style-name="First_20_paragraph">26.08.2013</text:p>
      <text:p text:style-name="Text_20_body">На момент создания Москомстройинвеста в столице числилось 5410 пострадавших от недобросовестных застройщиков человек, сообщил 2 августа на пресс-конференции в Информационном центре Правительства Москвы и.о. председателя Комитета по обеспечению реализации инвестиционных проектов в строительстве и контролю в области долевого строительс­тва Константин Тимофеев.</text:p>
      <text:p text:style-name="Text_20_body">По его словам, в основном это касается проблем долгостоя, недостроя и мошенничества.</text:p>
      <text:p text:style-name="Text_20_body">"Москомстройинвест ведет активную работу по решению данной проблемы, в частности постоянно организует личные встречи, как с инвесторами объектов, так и непосредственно с жителями. Результат работы- 3164 семей получили свое жилье. В настоящее время еще 2246 семей ожидает свои квартиры на основной территории Москвы. Недавно к этой цифре прибавилось еще 2073 семьи из ТиНАО. Наиболее проблемные районы Щербинка и Троицк", - рассказал Константин Тимофеев.</text:p>
      <text:p text:style-name="Text_20_body">Он также отметил, что для повышения ответственности с января 2014 года каждый застройщик должен иметь документы, дающие гарантию завершения строительства.</text:p>
      <text:p text:style-name="Text_20_body">"В этом году мы завершает заселение основной группы граждан. В частности на улице Народного Ополчения строительство жилого объекта находится на завершающей стадии строительства, а на улице Вяземская в прошлом месяце уже 146 семьям выданы комплекты ключей от квартир и в ближайшее время еще 618 семей смогут въехать в свои квартиры",- заключил Константин Тимофеев.</text:p>
      <text:p text:style-name="Text_20_body"><text:line-break/></text:p>
      <text:p text:style-name="Text_20_body">Адрес страницы: <text:a xlink:type="simple" xlink:href="http://hamovniki.mos.ru/administrative-authority-shall-inform/detail/861308.html" office:name=""><text:span text:style-name="Definition">http://hamovniki.mos.ru/administrative-authority-shall-inform/detail/86130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10:49:45Z</meta:creation-date>
    <dc:date>2023-05-23T10:49:45Z</dc:date>
  </office:meta>
</office:document-meta>
</file>