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астная-управляющая-компания-оштрафована-за-проживание-в-подвалах-обслуживаемых-домов-незаконных-мигрантов"/>Частная управляющая компания оштрафована за проживание в подвалах обслуживаемых домов незаконных мигрантов<text:bookmark-end text:name="частная-управляющая-компания-оштрафована-за-проживание-в-подвалах-обслуживаемых-домов-незаконных-мигрантов"/></text:h>
      <text:p text:style-name="First_20_paragraph">16.10.2013</text:p>
      <text:p text:style-name="Text_20_body">В рамках осуществления надзора за соблюдением миграционного законодательства Басманной межрайонной прокуратурой г.Москвы совместно с сотрудниками ОМВД по Басманному району выявлены незаконные трудовые мигранты, проживающие в подвалах многоквартирных домов, находящихся в обслуживании УК «Дом-мастер».</text:p>
      <text:p text:style-name="Text_20_body">Проверкой установлено, что в подвальных помещениях по адресам: Гольяновский проезд, д.4А и Демидовский переулок, д.3 незаконно проживают выходцы из стран СНГ без надлежащего оформления разрешений на временное проживание и работу на территории Российской Федерации. Нарушены требования Федерального закона №115-ФЗ от 25.07.2002 года «О правовом положении иностранных граждан в Российской Федерации» и №109-ФЗ от 18.07.2006 года «О миграционном учете иностранных граждан и лиц без гражданства в Российской Федерации».</text:p>
      <text:p text:style-name="Text_20_body">С учетом того, что дома по договору управления находятся в ведении УК «Дом-мастер» Басманной межрайонной прокуратурой в отношении данной организации и ее генерального директора вынесено постановление о возбуждении дела об административном правонарушении. Постановлением Государственной жилищной инспекции города Москвы управляющая организация и ее директор привлечены к административной ответственности с назначением наказания в виде штрафа на сумму соответственно 160 и 80 тысяч рублей.</text:p>
      <text:p text:style-name="Text_20_body">К сведению, в сентябре по материалам межрайонной прокуратуры Басманным районным судом вынесен обвинительный приговор по уголовному делу гражданину Респу блики Кыргызстан Жораеву Автандилу. Он признан виновным в организации незаконной миграции (ст.322.1 УК РФ).</text:p>
      <text:p text:style-name="Text_20_body">Проверки миграционного законодательства на территории Центрального округа будут продолжены.</text:p>
      <text:p text:style-name="Text_20_body"><text:line-break/></text:p>
      <text:p text:style-name="Text_20_body">Адрес страницы: <text:a xlink:type="simple" xlink:href="http://hamovniki.mos.ru/administrative-authority-shall-inform/detail/861804.html" office:name=""><text:span text:style-name="Definition">http://hamovniki.mos.ru/administrative-authority-shall-inform/detail/861804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1T10:06:47Z</meta:creation-date>
    <dc:date>2025-02-11T10:06:47Z</dc:date>
  </office:meta>
</office:document-meta>
</file>