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стреча-с-исполняющим-обязанности-главы-управы-района-хамовники-екатериной-берсеневой-прошла-15-января"/>Встреча с исполняющим обязанности главы управы района Хамовники Екатериной Берсеневой прошла 15 января<text:bookmark-end text:name="встреча-с-исполняющим-обязанности-главы-управы-района-хамовники-екатериной-берсеневой-прошла-15-января"/></text:h>
      <text:p text:style-name="First_20_paragraph">16.01.2020</text:p>
      <text:p text:style-name="Text_20_body"><text:line-break/></text:p>
      <text:p text:style-name="Text_20_body">Адрес страницы: <text:a xlink:type="simple" xlink:href="http://hamovniki.mos.ru/administrative-authority-shall-inform/detail/8623482.html" office:name=""><text:span text:style-name="Definition">http://hamovniki.mos.ru/administrative-authority-shall-inform/detail/8623482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16T14:37:28Z</meta:creation-date>
    <dc:date>2025-02-16T14:37:28Z</dc:date>
  </office:meta>
</office:document-meta>
</file>