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нлайн-выставка-посвященная-75-й-годовщине-победы-в-великой-отечественной-войне-пройдет-в-районе-хамовники"/>Онлайн-выставка, посвященная 75-й годовщине Победы в Великой Отечественной войне, пройдет в районе Хамовники<text:bookmark-end text:name="онлайн-выставка-посвященная-75-й-годовщине-победы-в-великой-отечественной-войне-пройдет-в-районе-хамовники"/></text:h>
      <text:p text:style-name="First_20_paragraph">07.05.2020</text:p>
      <text:p text:style-name="Text_20_body">С 1 февраля по 26 апреля проходил отбор творческих работ среди изостудий досуговых клубов района Хамовники.</text:p>
      <text:p text:style-name="Text_20_body">Талант — единственный критерий отбора работ, которые хотелось показать широкому кругу зрителей и ценителей искусства.</text:p>
      <text:p text:style-name="Text_20_body">Данная онлайн-выставка направлена на гражданско-патриотическое просвещение среди участников студий художественно – изобразительного творчества, стимулирование творческой деятельности и раскрытие творческого потенциала, а самое главное, на сохранение исторической памяти о подвиге советского народа, освободивших Отчизну от захватчиков, разгромивших фашизм и освободивших страны Европы от порабощения.</text:p>
      <text:p text:style-name="Text_20_body">Предлагаем Вам оценить широту представленных работ по ссылке https://studiomk.ru/online-vystavka/ </text:p>
      <text:p text:style-name="Text_20_body">Организатор выставки: https://studiomk.ru/2020/04/30/onlajn-vystavka-posvyashhennaya-75-j-godovshhine-pobedy-v-velikoj-otechestvennoj-vojne/</text:p>
      <text:p text:style-name="Text_20_body"><text:line-break/></text:p>
      <text:p text:style-name="Text_20_body">Адрес страницы: <text:a xlink:type="simple" xlink:href="http://hamovniki.mos.ru/administrative-authority-shall-inform/detail/8879596.html" office:name=""><text:span text:style-name="Definition">http://hamovniki.mos.ru/administrative-authority-shall-inform/detail/8879596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2T08:58:18Z</meta:creation-date>
    <dc:date>2025-07-22T08:58:18Z</dc:date>
  </office:meta>
</office:document-meta>
</file>