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ября-в-рамках-операции-заслон-2-участковым-уполномоченным-полиции-омвд-россии-по-району-хамовники-был-задержан-подозреваемый-в-организации-незаконной-миграции..."/>25 ноября в рамках операции «Заслон-2» участковым уполномоченным полиции ОМВД России по району Хамовники был задержан подозреваемый в организации незаконной миграции...<text:bookmark-end text:name="ноября-в-рамках-операции-заслон-2-участковым-уполномоченным-полиции-омвд-россии-по-району-хамовники-был-задержан-подозреваемый-в-организации-незаконной-миграции..."/></text:h>
      <text:p text:style-name="First_20_paragraph">26.11.2013</text:p>
      <text:p text:style-name="Text_20_body">25 ноября в рамках проведения оперативно-профилактической операции «Заслон-2» участковым уполномоченным полиции ОМВД России по району Хамовники был задержан подозреваемый в организации незаконной миграции.<text:line-break/>Установлено, что мужчина трудоустроил в качестве разнорабочих и организовал нелегальное проживание 15 иностранных граждан, выходцев из Средней Азии, в нежилом здании, расположенном на Смоленском бульваре.<text:line-break/>На 8 иностранцев составлены административные протоколы по ст. 18.8 КоАП РФ (нарушение иностранным гражданином или лицом без гражданства правил въезда в Российскую Федерацию либо режима пребывания (проживания) в РФ).<text:line-break/>В отношении подозреваемого, 26-летнего ранее судимого уроженца Молдовы, возбуждено уголовное дело по ст. 322.1 УК РФ (организация незаконной миграции), избрана мера пресечения – подписка о невыезде.</text:p>
      <text:p text:style-name="Text_20_body"><text:line-break/></text:p>
      <text:p text:style-name="Text_20_body">Адрес страницы: <text:a xlink:type="simple" xlink:href="http://hamovniki.mos.ru/administrative-authority-shall-inform/detail/891633.html" office:name=""><text:span text:style-name="Definition">http://hamovniki.mos.ru/administrative-authority-shall-inform/detail/891633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6T09:18:02Z</meta:creation-date>
    <dc:date>2023-05-16T09:18:02Z</dc:date>
  </office:meta>
</office:document-meta>
</file>