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c-10-по-13-декабря-2013-г.-пройдет-xvii-международная-специализированная-выставка-безопасность-и-охрана-труда-2013-биот-2013"/>C 10 по 13 декабря 2013 г. пройдет XVII Международная специализированная выставка «Безопасность и охрана труда-2013» (БИОТ-2013)<text:bookmark-end text:name="c-10-по-13-декабря-2013-г.-пройдет-xvii-международная-специализированная-выставка-безопасность-и-охрана-труда-2013-биот-2013"/></text:h>
      <text:p text:style-name="First_20_paragraph">10.12.2013</text:p>
      <text:p text:style-name="Text_20_body">Министерство труда и социальной защиты Российской Федерации и Ассоциация разработчиков, изготовителей и поставщиков средств индивидуальной защиты проводят с 10 по 13 декабря 2013 г. в павильоне № 75 Всероссийского выставочного центра (ВВЦ) XVII Международную специализированную выставку «Безопасность и охрана труда-2013» (БИОТ-2013).</text:p>
      <text:p text:style-name="Text_20_body"><text:line-break/></text:p>
      <text:p text:style-name="Text_20_body">Адрес страницы: <text:a xlink:type="simple" xlink:href="http://hamovniki.mos.ru/administrative-authority-shall-inform/detail/906093.html" office:name=""><text:span text:style-name="Definition">http://hamovniki.mos.ru/administrative-authority-shall-inform/detail/90609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7:56:41Z</meta:creation-date>
    <dc:date>2023-06-07T17:56:41Z</dc:date>
  </office:meta>
</office:document-meta>
</file>