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депутат-государственной-думы-николай-гончар-будет-проводить-встречи-с-жителями-города-москвы-в-августе-2020-года"/>Депутат Государственной Думы Николай Гончар будет проводить встречи с жителями города Москвы в августе 2020 года<text:bookmark-end text:name="депутат-государственной-думы-николай-гончар-будет-проводить-встречи-с-жителями-города-москвы-в-августе-2020-года"/></text:h>
      <text:p text:style-name="First_20_paragraph">30.07.2020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<text:span text:style-name="T1">01 августа 2020 года  </text:span></text:p>
            <text:p text:style-name="Table_20_Contents"><text:span text:style-name="T1">12.00-14.00</text:span></text:p>
          </table:table-cell>
          <table:table-cell table:style-name="TableRowCell" office:value-type="string">
            <text:p text:style-name="Table_20_Contents">Встреча с жителями Красносельского района по адресу: Бобров пер., д.6, стр.1 (Библиотека им. И.С.Тургенева)</text:p>
          </table:table-cell>
        </table:table-row>
        <table:table-row>
          <table:table-cell table:style-name="TableRowCell" office:value-type="string">
            <text:p text:style-name="Table_20_Contents"><text:span text:style-name="T1">06 августа 2020 года</text:span></text:p>
            <text:p text:style-name="Table_20_Contents"><text:span text:style-name="T1">17.00 - 20.00</text:span></text:p>
          </table:table-cell>
          <table:table-cell table:style-name="TableRowCell" office:value-type="string">
            <text:p text:style-name="Table_20_Contents">Дистанционный прием депутатом ГД ФС РФ Гончаром Н.Н. жителей ЦАО (телефонный обзвон предварительно записавшихся), Колокольников пер., д.22, общественная приемная отделения Партии «ЕДИНАЯ РОССИЯ» ЦАО</text:p>
          </table:table-cell>
        </table:table-row>
        <table:table-row>
          <table:table-cell table:style-name="TableRowCell" office:value-type="string">
            <text:p text:style-name="Table_20_Contents"><text:span text:style-name="T1">08 августа 2020 года</text:span></text:p>
            <text:p text:style-name="Table_20_Contents"><text:span text:style-name="T1">12.00-14.00</text:span></text:p>
          </table:table-cell>
          <table:table-cell table:style-name="TableRowCell" office:value-type="string">
            <text:p text:style-name="Table_20_Contents">Встреча с жителями Мещанского района по адресу: Протопоповский пер., д.5</text:p>
          </table:table-cell>
        </table:table-row>
        <table:table-row>
          <table:table-cell table:style-name="TableRowCell" office:value-type="string">
            <text:p text:style-name="Table_20_Contents"><text:span text:style-name="T1">13 августа 2020 года</text:span></text:p>
            <text:p text:style-name="Table_20_Contents"><text:span text:style-name="T1">16.00</text:span></text:p>
          </table:table-cell>
          <table:table-cell table:style-name="TableRowCell" office:value-type="string">
            <text:p text:style-name="Table_20_Contents">Онлайн встреча с жителями ЦАО (ZOOM конференция), ул. Охотный ряд, дом 1, Государственная дума Федерального Собрания Российской Федерации</text:p>
          </table:table-cell>
        </table:table-row>
        <table:table-row>
          <table:table-cell table:style-name="TableRowCell" office:value-type="string">
            <text:p text:style-name="Table_20_Contents"><text:span text:style-name="T1">15 августа 2020 года</text:span></text:p>
            <text:p text:style-name="Table_20_Contents"><text:span text:style-name="T1">12.00-14.00</text:span></text:p>
          </table:table-cell>
          <table:table-cell table:style-name="TableRowCell" office:value-type="string">
            <text:p text:style-name="Table_20_Contents">Встреча с жителями Тверского района по адресу: Сущевская ул., д.14 (Библиотека искусств им. А.П. Боголюбова)</text:p>
          </table:table-cell>
        </table:table-row>
        <table:table-row>
          <table:table-cell table:style-name="TableRowCell" office:value-type="string">
            <text:p text:style-name="Table_20_Contents"><text:span text:style-name="T1">20 августа 2020 года</text:span></text:p>
            <text:p text:style-name="Table_20_Contents"><text:span text:style-name="T1">17.00 - 20.00</text:span></text:p>
          </table:table-cell>
          <table:table-cell table:style-name="TableRowCell" office:value-type="string">
            <text:p text:style-name="Table_20_Contents">Дистанционный прием депутатом ГД ФС РФ Гончаром Н.Н. жителей ЦАО (телефонный обзвон предварительно записавшихся), Колокольников пер., д.22, общественная приемная отделения Партии «ЕДИНАЯ РОССИЯ» ЦАО</text:p>
          </table:table-cell>
        </table:table-row>
        <table:table-row>
          <table:table-cell table:style-name="TableRowCell" office:value-type="string">
            <text:p text:style-name="Table_20_Contents"><text:span text:style-name="T1">22 августа 2020 года</text:span></text:p>
            <text:p text:style-name="Table_20_Contents"><text:span text:style-name="T1">12.00-14.00</text:span></text:p>
          </table:table-cell>
          <table:table-cell table:style-name="TableRowCell" office:value-type="string">
            <text:p text:style-name="Table_20_Contents">Встреча с жителями Пресненского района по адресу: Шмитовский пр-д, д. 2, стр. 1</text:p>
          </table:table-cell>
        </table:table-row>
        <table:table-row>
          <table:table-cell table:style-name="TableRowCell" office:value-type="string">
            <text:p text:style-name="Table_20_Contents"><text:span text:style-name="T1">27 августа 2020 года</text:span></text:p>
            <text:p text:style-name="Table_20_Contents"><text:span text:style-name="T1">17.00 - 20.00</text:span></text:p>
          </table:table-cell>
          <table:table-cell table:style-name="TableRowCell" office:value-type="string">
            <text:p text:style-name="Table_20_Contents">Прием, Лефортовский вал, д.16А, общественная приемная отделения Партии «ЕДИНАЯ РОССИЯ» ЮВАО</text:p>
          </table:table-cell>
        </table:table-row>
        <table:table-row>
          <table:table-cell table:style-name="TableRowCell" office:value-type="string">
            <text:p text:style-name="Table_20_Contents"><text:span text:style-name="T1">29</text:span></text:p>
            <text:p text:style-name="Table_20_Contents"><text:span text:style-name="T1">августа 2020 года</text:span></text:p>
            <text:p text:style-name="Table_20_Contents"><text:span text:style-name="T1">12.00-14.00</text:span></text:p>
          </table:table-cell>
          <table:table-cell table:style-name="TableRowCell" office:value-type="string">
            <text:p text:style-name="Table_20_Contents">Встреча с жителями Замоскворечье района по адресу: Бахрушина ул., д.13</text:p>
          </table:table-cell>
        </table:table-row>
      </table:table>
      <text:p text:style-name="First_20_paragraph"><text:line-break/></text:p>
      <text:p text:style-name="Text_20_body"><text:span text:style-name="T2">ТЕЛЕФОН ДЛЯ СПРАВОК:</text:span></text:p>
      <text:p text:style-name="Text_20_body">Государственная дума <text:span text:style-name="T2">(495) 692-47-60;</text:span></text:p>
      <text:p text:style-name="Text_20_body">приемная отделения Партии «ЕДИНАЯ РОССИЯ» ЮВАО <text:span text:style-name="T2">(495) 362-44-91</text:span></text:p>
      <text:p text:style-name="Text_20_body">приемная отделения Партии «ЕДИНАЯ РОССИЯ» ЦАО <text:span text:style-name="T2">(925) 511-90-01</text:span></text:p>
      <text:p text:style-name="Text_20_body"><text:line-break/></text:p>
      <text:p text:style-name="Text_20_body">Адрес страницы: <text:a xlink:type="simple" xlink:href="http://hamovniki.mos.ru/administrative-authority-shall-inform/detail/9082940.html" office:name=""><text:span text:style-name="Definition">http://hamovniki.mos.ru/administrative-authority-shall-inform/detail/908294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9T08:42:43Z</meta:creation-date>
    <dc:date>2025-06-09T08:42:43Z</dc:date>
  </office:meta>
</office:document-meta>
</file>