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путата-государственной-думы-федерального-собрания-российской-федерации-седьмого-созыва-николай-николаевич-гончар-проведет-встречу-с-жителями-района"/>Депутата Государственной Думы Федерального Собрания Российской Федерации седьмого созыва Николай Николаевич Гончар проведет встречу с жителями района<text:bookmark-end text:name="депутата-государственной-думы-федерального-собрания-российской-федерации-седьмого-созыва-николай-николаевич-гончар-проведет-встречу-с-жителями-района"/></text:h>
      <text:p text:style-name="First_20_paragraph">05.10.2020</text:p>
      <text:p text:style-name="Text_20_body"><text:line-break/></text:p>
      <text:p text:style-name="Text_20_body">Адрес страницы: <text:a xlink:type="simple" xlink:href="http://hamovniki.mos.ru/administrative-authority-shall-inform/detail/9298403.html" office:name=""><text:span text:style-name="Definition">http://hamovniki.mos.ru/administrative-authority-shall-inform/detail/9298403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28T22:39:07Z</meta:creation-date>
    <dc:date>2024-07-28T22:39:07Z</dc:date>
  </office:meta>
</office:document-meta>
</file>