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здравление-общественных-советников-которые-родились-в-октябре-с-днем-рождения"/>Поздравление общественных советников, которые родились в октябре, с Днем Рождения!<text:bookmark-end text:name="поздравление-общественных-советников-которые-родились-в-октябре-с-днем-рождения"/></text:h>
      <text:p text:style-name="First_20_paragraph">03.11.2020</text:p>
      <text:p text:style-name="Text_20_body"><text:line-break/></text:p>
      <text:p text:style-name="Text_20_body">Адрес страницы: <text:a xlink:type="simple" xlink:href="http://hamovniki.mos.ru/administrative-authority-shall-inform/detail/9389122.html" office:name=""><text:span text:style-name="Definition">http://hamovniki.mos.ru/administrative-authority-shall-inform/detail/938912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1T08:51:03Z</meta:creation-date>
    <dc:date>2024-08-11T08:51:03Z</dc:date>
  </office:meta>
</office:document-meta>
</file>