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P5" style:family="paragraph" style:parent-style-name="Text_20_body" style:list-style-name="L5">
      <style:paragraph-properties fo:margin-top="0in" fo:margin-bottom="0in"/>
    </style:style>
    <style:style style:name="P6" style:family="paragraph" style:parent-style-name="Text_20_body" style:list-style-name="L6">
      <style:paragraph-properties fo:margin-top="0in" fo:margin-bottom="0in"/>
    </style:style>
    <style:style style:name="P7" style:family="paragraph" style:parent-style-name="Text_20_body" style:list-style-name="L7">
      <style:paragraph-properties fo:margin-top="0in" fo:margin-bottom="0in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объявлен-набор-в-онлайн-школу-комьюнити-билдинга-точка-сборки"/>Объявлен набор в онлайн-школу комьюнити-билдинга «Точка сборки»<text:bookmark-end text:name="объявлен-набор-в-онлайн-школу-комьюнити-билдинга-точка-сборки"/></text:h>
      <text:p text:style-name="First_20_paragraph">03.11.2020</text:p>
      <text:p text:style-name="Text_20_body">Министерство строительства и жилищно-коммунального хозяйства Российской Федерации в рамках работы, направленной на увеличение доли граждан, принявших участие  в решении  вопросов развития  городской среды,   а   также   создание   условий   для    привлечения    добровольцев   (волонтеров) к участию в реализации мероприятий федерального проекта «Формирование комфортной городской среды» национального проекта «Жилье и городская среда», информирует о проведении онлайн-школы комьюнити-билдинга «Точка сборки» с 14 ноября по 26 декабря 2020 года. Соорганизаторами онлайн-школы выступают Общероссийская организация «Городские реновации» и компания «Яндекс».</text:p>
      <text:p text:style-name="Text_20_body">Локальные сообщества в городах становятся все более значимыми и необходимыми участниками преобразования и развития территорий. Указанный курс направлен на их поддержку и развитие, оказание помощи в выстраивании взаимодействия между участниками, повышение эффективности в решении задач, связанных с созданием комфортной городской среды.</text:p>
      <text:p text:style-name="Text_20_body">Работа онлайн-школы включает 7 лекций с практико-ориентированным уклоном, которые будут проходить один раз в неделю, и самостоятельную работу участников, которую они будут выполнять по итогам прослушивания каждого блока лекций. По итогам онлайн-школы состоится добровольная защита участниками своих работ.</text:p>
      <text:p text:style-name="Text_20_body">Для участия в онлайн-школе необходимо зарегистрироваться по ссылке https://gorodsreda.ru/tochka не позднее 10 ноября 2020 года. Участие в онлайн- школе бесплатное, возраст участников не ограничен. Актуальная информация о работе онлайн-школы будет размещаться на сайте https://gorodsreda.ru.</text:p>
      <text:p text:style-name="Text_20_body"><text:span text:style-name="T1">Проект программы онлайн-школы комьюнити-билдинга</text:span></text:p>
      <text:p text:style-name="Text_20_body"> <text:span text:style-name="T1">«Точка сборки»</text:span></text:p>
      <text:p text:style-name="Text_20_body"><text:span text:style-name="T1">(14.10.2020 – 26.12.2020)</text:span></text:p>
      <text:p text:style-name="Text_20_body"> 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        <text:p text:style-name="Table_20_Contents"><text:span text:style-name="T1">Содержание</text:span></text:p>
          </table:table-cell>
        </table:table-row>
        <table:table-row>
          <table:table-cell table:style-name="TableRowCell" office:value-type="string">
            <text:p text:style-name="Table_20_Contents">14.11</text:p>
          </table:table-cell>
          <table:table-cell table:style-name="TableRowCell" office:value-type="string">
            <text:p text:style-name="Table_20_Contents">Комьюнити-билдинг. О чем это?</text:p>
          </table:table-cell>
          <table:table-cell table:style-name="TableRowCell" office:value-type="string">
            <text:list text:style-name="L1">
              <text:list-item>
                <text:p text:style-name="P1">что такое комьюнити-билдинг;</text:p>
              </text:list-item>
              <text:list-item>
                <text:p text:style-name="P1">кто такие члены городских сообществ и их роль в жизни города;</text:p>
              </text:list-item>
              <text:list-item>
                <text:p text:style-name="P1">комьюнити-билдинг в городской среде: существующие вызовы и возможности;</text:p>
              </text:list-item>
              <text:list-item>
                <text:p text:style-name="P1">как строить сообщество с ресурсами и без;</text:p>
              </text:list-item>
              <text:list-item>
                <text:p text:style-name="P1">почему комфортный город не может развиваться без активных местных комьюнити;</text:p>
              </text:list-item>
              <text:list-item>
                <text:p text:style-name="P1">успешные кейсы в построении городских сообществ единомышленников</text:p>
              </text:list-item>
            </text:list>
          </table:table-cell>
        </table:table-row>
        <table:table-row>
          <table:table-cell table:style-name="TableRowCell" office:value-type="string">
            <text:p text:style-name="Table_20_Contents">16.11</text:p>
          </table:table-cell>
          <table:table-cell table:style-name="TableRowCell" office:value-type="string">
            <text:p text:style-name="Table_20_Contents">Комьюнити-менеджер. Кто это?</text:p>
          </table:table-cell>
          <table:table-cell table:style-name="TableRowCell" office:value-type="string">
            <text:list text:style-name="L2">
              <text:list-item>
                <text:p text:style-name="P2">роль и функции комьюнити-менеджера;</text:p>
              </text:list-item>
              <text:list-item>
                <text:p text:style-name="P2">чем отличается комьюнити-менеджер от SMM-</text:p>
              </text:list-item>
            </text:list>
            <text:p text:style-name="Table_20_Contents">менеджера и почему их так часто путают;</text:p>
            <text:list text:style-name="L3">
              <text:list-item>
                <text:p text:style-name="P3">какими качествами должен обладать лидер городских преобразований;</text:p>
              </text:list-item>
              <text:list-item>
                <text:p text:style-name="P3">эффективный коммьюнити-менеджер: рецепт успеха</text:p>
              </text:list-item>
            </text:list>
          </table:table-cell>
        </table:table-row>
        <table:table-row>
          <table:table-cell table:style-name="TableRowCell" office:value-type="string">
            <text:p text:style-name="Table_20_Contents">21.11</text:p>
          </table:table-cell>
          <table:table-cell table:style-name="TableRowCell" office:value-type="string">
            <text:p text:style-name="Table_20_Contents">Внутри комьюнити</text:p>
          </table:table-cell>
          <table:table-cell table:style-name="TableRowCell" office:value-type="string">
            <text:list text:style-name="L4">
              <text:list-item>
                <text:p text:style-name="P4">как найти единомышленников и создать эффективную команду городских перемен;</text:p>
              </text:list-item>
              <text:list-item>
                <text:p text:style-name="P4">формирование и распределение ролей в сообществе;</text:p>
              </text:list-item>
              <text:list-item>
                <text:p text:style-name="P4">наставничество, менторство, преемственность</text:p>
              </text:list-item>
            </text:list>
          </table:table-cell>
        </table:table-row>
        <table:table-row>
          <table:table-cell table:style-name="TableRowCell" office:value-type="string">
            <text:p text:style-name="Table_20_Contents">28.11</text:p>
          </table:table-cell>
          <table:table-cell table:style-name="TableRowCell" office:value-type="string">
            <text:p text:style-name="Table_20_Contents">Мотивация участников комьюнити</text:p>
          </table:table-cell>
          <table:table-cell table:style-name="TableRowCell" office:value-type="string">
            <text:list text:style-name="L5">
              <text:list-item>
                <text:p text:style-name="P5">жизнь внутри сообщества;</text:p>
              </text:list-item>
              <text:list-item>
                <text:p text:style-name="P5">как сохранить и развивать команду;</text:p>
              </text:list-item>
              <text:list-item>
                <text:p text:style-name="P5">поощрение инициатив членов команды;</text:p>
              </text:list-item>
              <text:list-item>
                <text:p text:style-name="P5">как работать со стрессом и избежать выгорания;</text:p>
              </text:list-item>
              <text:list-item>
                <text:p text:style-name="P5">построение коммуникации с разными типами людей</text:p>
              </text:list-item>
            </text:list>
          </table:table-cell>
        </table:table-row>
        <table:table-row>
          <table:table-cell table:style-name="TableRowCell" office:value-type="string">
            <text:p text:style-name="Table_20_Contents">05.12</text:p>
          </table:table-cell>
          <table:table-cell table:style-name="TableRowCell" office:value-type="string">
            <text:p text:style-name="Table_20_Contents">Эффективное управление комьюнити (часть 1)</text:p>
          </table:table-cell>
          <table:table-cell table:style-name="TableRowCell" office:value-type="string">
            <text:list text:style-name="L6">
              <text:list-item>
                <text:p text:style-name="P6">миссия и ценности сообщества. Как найти то, ради чего работать?</text:p>
              </text:list-item>
              <text:list-item>
                <text:p text:style-name="P6">постановка целей: куда и как стремиться?</text:p>
              </text:list-item>
              <text:list-item>
                <text:p text:style-name="P6">советы организаторам – как сделать любое мероприятие успешным и как его провалить?</text:p>
              </text:list-item>
            </text:list>
          </table:table-cell>
        </table:table-row>
        <table:table-row>
          <table:table-cell table:style-name="TableRowCell" office:value-type="string">
            <text:p text:style-name="Table_20_Contents">12.12</text:p>
          </table:table-cell>
          <table:table-cell table:style-name="TableRowCell" office:value-type="string">
            <text:p text:style-name="Table_20_Contents">Эффективное управление комьюнити (часть 2)</text:p>
          </table:table-cell>
          <table:table-cell table:style-name="TableRowCell" office:value-type="string">
            <text:list text:style-name="L7">
              <text:list-item>
                <text:p text:style-name="P7">построение личного бренда и бренда сообщества. Как капитализировать свою общественную работу?</text:p>
              </text:list-item>
              <text:list-item>
                <text:p text:style-name="P7">эмоциональный интеллект и креативное мышление. Чем знания о своем сознании могут</text:p>
              </text:list-item>
            </text:list>
            <text:p text:style-name="Table_20_Contents">помочь при построении сообществ и как находить новаторские решения</text:p>
          </table:table-cell>
        </table:table-row>
      </table:table>
      <text:p text:style-name="First_20_paragraph"/>
      <text:p text:style-name="Text_20_body"><text:line-break/></text:p>
      <text:p text:style-name="Text_20_body">Адрес страницы: <text:a xlink:type="simple" xlink:href="http://hamovniki.mos.ru/administrative-authority-shall-inform/detail/9389134.html" office:name=""><text:span text:style-name="Definition">http://hamovniki.mos.ru/administrative-authority-shall-inform/detail/938913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1:39:24Z</meta:creation-date>
    <dc:date>2023-06-29T01:39:24Z</dc:date>
  </office:meta>
</office:document-meta>
</file>