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14-года-с-11.00-до-17.00-часов-в-состоится-информационная-акция-по-вопросам-организации-оплачиваемых-общественных-работ-и-временного-трудоустройства-безработных-и-ищущих-работу-граждан"/>27 февраля 2014 года с 11.00 до 17.00 часов в состоится информационная акция по вопросам организации оплачиваемых общественных работ и временного трудоустройства безработных и ищущих работу граждан<text:bookmark-end text:name="февраля-2014-года-с-11.00-до-17.00-часов-в-состоится-информационная-акция-по-вопросам-организации-оплачиваемых-общественных-работ-и-временного-трудоустройства-безработных-и-ищущих-работу-граждан"/></text:h>
      <text:p text:style-name="First_20_paragraph">18.02.2014</text:p>
      <text:p text:style-name="Text_20_body">27 февраля 2014 года с 11.00 до 17.00 часов в Многофункциональном центре предоставления государственных услуг Центрального административного округа города Москвы, ул. Марксистская, д. 24, стр. 2 состоится информационная акция по вопросам организации оплачиваемых общественных работ и временного трудоустройства безработных и ищущих работу граждан.</text:p>
      <text:p text:style-name="Text_20_body">Ключевыми целями акции являются:<text:line-break/>· Оказание содействия в трудоустройстве безработным и ищущим работу гражданам Центрального административного округа города Москвы на свободные рабочие места и вакантные должности в рамках организации общественных работ и временного трудоустройства.<text:line-break/>· Информирование населения о государственных услугах, предоставляемых Департаментом труда и занятости населения города Москвы и подведомственными государственными учреждениями города Москвы.</text:p>
      <text:p text:style-name="Text_20_body"><text:line-break/>В ходе мероприятия предполагается решение следующих задач:<text:line-break/>- информирование участников мероприятия о порядке организации общественных работ и условиях участия в этих работах;<text:line-break/>- информирование участников мероприятия о порядке временного трудоустройства безработных и ищущих работу граждан;<text:line-break/>- информирование организаций – работодателей, общественных организаций, в том числе просветительских, по вопросам действующей нормативно-законодательной базы в сфере занятости граждан и о государственных услугах, предоставляемых Департаментом труда и занятости населения города Москвы.</text:p>
      <text:p text:style-name="Text_20_body">Для участия в акции приглашены: представители органов исполнительной власти, работодателей, государственных бюджетных организаций ЦАО города Москвы, работодателей из сферы ЖКХ, подведомственных Префектуре ЦАО города Москвы; представители общественных, молодежных, женских организаций; студенты, выпускники образовательных учреждений начального, среднего и высшего профессионального образования; физические лица, в том числе безработные, ищущие работу граждане и представители СМИ.</text:p>
      <text:p text:style-name="Text_20_body">В программе акции:<text:line-break/>· Мини-ярмарка вакансий. Организация работы программного комплекса «Катарсис» по предоставлению вакансий.<text:line-break/>· Работа консультационного пункта Женского делового Центра по вопросам трудового законодательства и содействия занятости, профессиональной ориентации и технологии трудоустройства; информирование граждан по вопросам трудоустройства и об услугах службы занятости.<text:line-break/>· Круглый стол:<text:line-break/>- Вступительное слово представителей Департамента труда и занятости населения города Москвы, Префектуры ЦАО города Москвы;<text:line-break/>- Выступление «О реализации активных программ содействия занятости населения города Москвы»;<text:line-break/>- Выступление «Об организации общественных работ и временного трудоустройства в Центральном административном округе города Москвы»;<text:line-break/>- Выступление «Из опыта работы по взаимодействию с ГКУ ЦЗН ЦАО города Москвы по организации оплачиваемых общественных работ и временного трудоустройства»;<text:line-break/>- Информационная акция для граждан, испытывающих трудности в поиске работы, в том числе для молодежи, женщин, находящихся в отпуске по уходу за ребенком до достижения им возраста 3-х лет:<text:line-break/>· Выступление «Об организации общественных работ и временного трудоустройства граждан»;<text:line-break/>· Презентация образовательных программ Учебно-методического центра дополнительного профессионального образования и профессиональной переподготовки Женского делового Центра;<text:line-break/>· Выступление «Гибкие формы занятости и надомный труд»;<text:line-break/>· Семинар-тренинг «Самопрезентация профессиональных качеств»;<text:line-break/>· Расширенное заседание Клуба женской деловой интеграции, Актива предпринимателей Женского делового Центра и Комитета Московской торгово - промышленной палаты по делам женщин-предпринимателей.</text:p>
      <text:p text:style-name="Text_20_body"><text:line-break/></text:p>
      <text:p text:style-name="Text_20_body">Адрес страницы: <text:a xlink:type="simple" xlink:href="http://hamovniki.mos.ru/administrative-authority-shall-inform/detail/953366.html" office:name=""><text:span text:style-name="Definition">http://hamovniki.mos.ru/administrative-authority-shall-inform/detail/95336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07:41:28Z</meta:creation-date>
    <dc:date>2023-06-30T07:41:28Z</dc:date>
  </office:meta>
</office:document-meta>
</file>