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на-январь---март-2021-года"/>График проведения обучающих семинаров по предоставлению в электронном виде государственных услуг в сфере строительства на январь - март 2021 года<text:bookmark-end text:name="график-проведения-обучающих-семинаров-по-предоставлению-в-электронном-виде-государственных-услуг-в-сфере-строительства-на-январь---март-2021-года"/></text:h>
      <text:p text:style-name="First_20_paragraph">29.12.2020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Январь</text:span></text:p>
          </table:table-cell>
          <table:table-cell table:style-name="TableRowCell" office:value-type="string">
            <text:p text:style-name="Table_20_Contents"><text:span text:style-name="T1">Февраль</text:span></text:p>
          </table:table-cell>
          <table:table-cell table:style-name="TableRowCell" office:value-type="string">
            <text:p text:style-name="Table_20_Contents"><text:span text:style-name="T1">Март</text:span></text:p>
          </table:table-cell>
        </table:table-row>
        <table:table-row>
          <table:table-cell table:style-name="TableRowCell" office:value-type="string" table:number-rows-spanned="2">
            <text:p text:style-name="Table_20_Contents">1</text:p>
          </table:table-cell>
          <table:table-cell table:style-name="TableRowCell" office:value-type="string">
            <text:p text:style-name="Table_20_Contents">1) Направление предложений о внесении изменений в правила землепользования и застройки города Москвы.</text:p>
            <text:p text:style-name="Table_20_Contents">2) Подготовка и выдача градостроительных планов земельных участков в городе Москве.</text:p>
            <text:p text:style-name="Table_20_Contents">3) Подготовка и выдача свидетельства об утверждении архитектурно-градостроительного решения объекта капитального строительства в городе Москве.</text:p>
            <text:p text:style-name="Table_20_Contents">4) Оформление паспорта колористического решения фасадов зданий, строений, сооружений в городе Москве.</text:p>
            <text:p text:style-name="Table_20_Contents">5) Согласование дизайн-проекта размещения вывески.</text:p>
            <text:p text:style-name="Table_20_Contents">6) Предоставление сведений, содержащихся в ИАИС ОГД города Москвы.</text:p>
          </table:table-cell>
          <table:table-cell table:style-name="TableRowCell" office:value-type="string">
            <text:p text:style-name="Table_20_Contents">18.01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08.02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15.03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 table:number-rows-spanned="2">
            <text:p text:style-name="Table_20_Contents">Онлайн семинар</text:p>
            <text:p text:style-name="Table_20_Contents"><text:line-break/></text:p>
          </table:table-cell>
          <table:table-cell table:style-name="TableRowCell" office:value-type="string" table:number-rows-spanned="2">
            <text:p text:style-name="Table_20_Contents">С.А. Фурсов </text:p>
            <text:p text:style-name="Table_20_Contents">Запись по эл. почте:</text:p>
            <text:p text:style-name="Table_20_Contents">FursovSA1@mos.ru</text:p>
          </table:table-cell>
        </table:table-row>
        <table:table-row>
          <table:table-cell table:style-name="TableRowCell" office:value-type="string">
            <text:p text:style-name="Table_20_Contents">7) Приемка исполнительной документации для ведения Сводного плана подземных коммуникаций и сооружений в городе Москве.</text:p>
            <text:p text:style-name="Table_20_Contents">8) Предоставление информации из </text:p>
            <text:p text:style-name="Table_20_Contents">Сводного плана подземных коммуникаций </text:p>
            <text:p text:style-name="Table_20_Contents">и сооружений в городе Москве.</text:p>
            <text:p text:style-name="Table_20_Contents">9) Предоставление технического заключения о соответствии проектной документации Сводному плану подземных коммуникаций и сооружений в городе Москве.</text:p>
            <text:p text:style-name="Table_20_Contents">10) Запись на проведение контрольно-геодезической съемки.</text:p>
          </table:table-cell>
          <table:table-cell table:style-name="TableRowCell" office:value-type="string">
            <text:p text:style-name="Table_20_Contents">25.01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15.02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29.03.2021</text:p>
            <text:p text:style-name="Table_20_Contents"><text:line-break/></text:p>
            <text:p text:style-name="Table_20_Contents">в 15:00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Выдача разрешения на строительство.</text:p>
            <text:p text:style-name="Table_20_Contents">2) Выдача разрешения на ввод объекта в эксплуатацию.</text:p>
            <text:p text:style-name="Table_20_Contents">3) Выдача заключения о соответствии построенного, реконструированного объекта капитального строительства требованиям технических регламентов и проектной документации.</text:p>
          </table:table-cell>
          <table:table-cell table:style-name="TableRowCell" office:value-type="string">
            <text:p text:style-name="Table_20_Contents">12.01.2021</text:p>
            <text:p text:style-name="Table_20_Contents"><text:line-break/></text:p>
            <text:p text:style-name="Table_20_Contents">26.01.2021</text:p>
            <text:p text:style-name="Table_20_Contents"><text:line-break/></text:p>
            <text:p text:style-name="Table_20_Contents">в 11:00</text:p>
          </table:table-cell>
          <table:table-cell table:style-name="TableRowCell" office:value-type="string">
            <text:p text:style-name="Table_20_Contents">09.02.2021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в 11:00</text:p>
          </table:table-cell>
          <table:table-cell table:style-name="TableRowCell" office:value-type="string">
            <text:p text:style-name="Table_20_Contents">09.03.2021</text:p>
            <text:p text:style-name="Table_20_Contents"><text:line-break/></text:p>
            <text:p text:style-name="Table_20_Contents">23.03.2021</text:p>
            <text:p text:style-name="Table_20_Contents"> </text:p>
            <text:p text:style-name="Table_20_Contents">в 11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А.Б. Пирогов</text:p>
            <text:p text:style-name="Table_20_Contents">Д.А. Арбузов</text:p>
            <text:p text:style-name="Table_20_Contents">С.Д. Вихлянцев</text:p>
            <text:p text:style-name="Table_20_Contents">Д.А. Денисов</text:p>
            <text:p text:style-name="Table_20_Contents">С.П. Бородкин</text:p>
            <text:p text:style-name="Table_20_Contents">Заявки на участие направлять по эл. почте:</text:p>
            <text:p text:style-name="Table_20_Contents">mgsn-gosuslugi@mos.ru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Оформление ордеров и прием уведомлений на проведение земляных работ, установку временных ограждений, размещение временных объектов в городе Москве.</text:p>
          </table:table-cell>
          <table:table-cell table:style-name="TableRowCell" office:value-type="string">
            <text:p text:style-name="Table_20_Contents">14.01.2021</text:p>
            <text:p text:style-name="Table_20_Contents">28.01.2021</text:p>
          </table:table-cell>
          <table:table-cell table:style-name="TableRowCell" office:value-type="string">
            <text:p text:style-name="Table_20_Contents">11.02.2021</text:p>
            <text:p text:style-name="Table_20_Contents">25.02.2021</text:p>
          </table:table-cell>
          <table:table-cell table:style-name="TableRowCell" office:value-type="string">
            <text:p text:style-name="Table_20_Contents">11.03.2021</text:p>
            <text:p text:style-name="Table_20_Contents">25.03.2021</text:p>
          </table:table-cell>
          <table:table-cell table:style-name="TableRowCell" office:value-type="string">
            <text:p text:style-name="Table_20_Contents">Объединение административно-технических инспекций</text:p>
            <text:p text:style-name="Table_20_Contents">ул. Таганская дом 30/2 стр. 3</text:p>
          </table:table-cell>
          <table:table-cell table:style-name="TableRowCell" office:value-type="string">
            <text:p text:style-name="Table_20_Contents">Запись по тел.:</text:p>
            <text:p text:style-name="Table_20_Contents">С.Д. Лобанов</text:p>
            <text:p text:style-name="Table_20_Contents">8 (917) 564-89-50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1) Государственная экспертиза проектной документации и (или) результатов инженерных изысканий.</text:p>
            <text:p text:style-name="Table_20_Contents">2) Согласование специальных технических условий для подготовки проектной документации объектов капитального строительства, включая объекты метрополитена, при строительстве, реконструкции которых государственный строительный надзор осуществляется органом исполнительной власти города Москвы.</text:p>
          </table:table-cell>
          <table:table-cell table:style-name="TableRowCell" office:value-type="string">
            <text:p text:style-name="Table_20_Contents">20.01.2021</text:p>
            <text:p text:style-name="Table_20_Contents"><text:line-break/></text:p>
            <text:p text:style-name="Table_20_Contents">с 10:00 </text:p>
            <text:p text:style-name="Table_20_Contents">до 12:00</text:p>
          </table:table-cell>
          <table:table-cell table:style-name="TableRowCell" office:value-type="string">
            <text:p text:style-name="Table_20_Contents">17.02.2021</text:p>
            <text:p text:style-name="Table_20_Contents"><text:line-break/></text:p>
            <text:p text:style-name="Table_20_Contents">с 10:00 </text:p>
            <text:p text:style-name="Table_20_Contents">до 12:00</text:p>
          </table:table-cell>
          <table:table-cell table:style-name="TableRowCell" office:value-type="string">
            <text:p text:style-name="Table_20_Contents">17.03.2021</text:p>
            <text:p text:style-name="Table_20_Contents"><text:line-break/></text:p>
            <text:p text:style-name="Table_20_Contents">с 10:00 </text:p>
            <text:p text:style-name="Table_20_Contents">до 12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Запись по тел.:</text:p>
            <text:p text:style-name="Table_20_Contents">А.В. Аносов </text:p>
            <text:p text:style-name="Table_20_Contents">8 (495) 620-20-00 </text:p>
            <text:p text:style-name="Table_20_Contents">доб. 55901</text:p>
            <text:p text:style-name="Table_20_Contents">Адрес эл. почты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<text:line-break/></text:p>
            <text:p text:style-name="Table_20_Contents">1) Подача ежеквартальной отчетности застройщика в электронном виде через портал государственных услуг (сервис).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2) Выдача застройщику заключения о соответствии застройщика и проектной декларации требованиям, установленным частью 2 статьи 3, статьями 20 и 21 Федерального закона от 30 декабря 2004 г. №214-ФЗ «Об участии в долевом строительстве многоквартирных домов и иных объектов недвижимости и о внесении изменений в некоторые законодательные акты российской федерации» (гос. услуга).</text:p>
          </table:table-cell>
          <table:table-cell table:style-name="TableRowCell" office:value-type="string">
            <text:p text:style-name="Table_20_Contents"><text:line-break/></text:p>
            <text:p text:style-name="Table_20_Contents">26.01.2021</text:p>
            <text:p text:style-name="Table_20_Contents"><text:line-break/></text:p>
            <text:p text:style-name="Table_20_Contents">в 16:00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25.01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<text:line-break/></text:p>
            <text:p text:style-name="Table_20_Contents">16.02.2021</text:p>
            <text:p text:style-name="Table_20_Contents"><text:line-break/></text:p>
            <text:p text:style-name="Table_20_Contents">в 16:00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15.02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<text:line-break/></text:p>
            <text:p text:style-name="Table_20_Contents">23.03.2021</text:p>
            <text:p text:style-name="Table_20_Contents"><text:line-break/></text:p>
            <text:p text:style-name="Table_20_Contents">в 16:00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22.03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Москомстройинвест<text:line-break/>ул. Воздвиженка, д. 8/1, стр. 1,<text:line-break/>эт. 3, каб. 320</text:p>
            <text:p text:style-name="Table_20_Contents">(или онлайн семинар)</text:p>
          </table:table-cell>
          <table:table-cell table:style-name="TableRowCell" office:value-type="string">
            <text:p text:style-name="Table_20_Contents">Н.Г. Гонтаренко</text:p>
            <text:p text:style-name="Table_20_Contents">8 (495) 620-20-00<text:line-break/>доб. 69-678.</text:p>
            <text:p text:style-name="Table_20_Contents">Заявки для участия направлять на эл. почту: </text:p>
            <text:p text:style-name="Table_20_Contents">Invest-control@mos.ru</text:p>
            <text:p text:style-name="Table_20_Contents">с темой письма: «Заявка на участие в семинаре-Отчетность»</text:p>
            <text:p text:style-name="Table_20_Contents"><text:line-break/></text:p>
            <text:p text:style-name="Table_20_Contents"><text:line-break/></text:p>
            <text:p text:style-name="Table_20_Contents">Р.Н. Галиханов</text:p>
            <text:p text:style-name="Table_20_Contents">8 (495) 620-20-00,</text:p>
            <text:p text:style-name="Table_20_Contents">доб. 59-912.</text:p>
            <text:p text:style-name="Table_20_Contents">Заявки для участия направлять на эл. почту:</text:p>
            <text:p text:style-name="Table_20_Contents">Invest-control@mos.ru</text:p>
            <text:p text:style-name="Table_20_Contents">с темой письма: «Заявка на участие в семинаре-ЗОС»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Получение услуг ресурсоснабжающих организаций по подключению к сетям инженерно-технического обеспечения в электронном виде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18.03.2021</text:p>
            <text:p text:style-name="Table_20_Contents"><text:line-break/></text:p>
            <text:p text:style-name="Table_20_Contents">в 10:3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Заявки для участия направлять на эл. почту:</text:p>
            <text:p text:style-name="Table_20_Contents">PetrovAV10@str.mos.ru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<text:line-break/></text:p>
            <text:p text:style-name="Table_20_Contents">Подача уведомления о планируемых строительстве или реконструкции объекта индивидуального жилищного строительства или садового дома</text:p>
          </table:table-cell>
          <table:table-cell table:style-name="TableRowCell" office:value-type="string">
            <text:p text:style-name="Table_20_Contents">13.01.2021</text:p>
            <text:p text:style-name="Table_20_Contents"><text:line-break/></text:p>
            <text:p text:style-name="Table_20_Contents">27.01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05.02.2021</text:p>
            <text:p text:style-name="Table_20_Contents"><text:line-break/></text:p>
            <text:p text:style-name="Table_20_Contents">19.02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02.03.2021</text:p>
            <text:p text:style-name="Table_20_Contents"><text:line-break/></text:p>
            <text:p text:style-name="Table_20_Contents">16.03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Заявки для участия направлять на эл. почту: </text:p>
            <text:p text:style-name="Table_20_Contents">help@str.mos.ru</text:p>
            <text:p text:style-name="Table_20_Contents">с темой письма: «Заявка на участие в семинаре»</text:p>
            <text:p text:style-name="Table_20_Contents">или записываться по тел.: </text:p>
            <text:p text:style-name="Table_20_Contents">8 (499) 401-01-01</text:p>
          </table:table-cell>
        </table:table-row>
      </table:table>
      <text:p text:style-name="First_20_paragraph"><text:line-break/></text:p>
      <text:p text:style-name="Text_20_body"><text:span text:style-name="T2">Для получения консультации по справочным вопросам в сфере строительства Вы можете обратиться в Единый контактный центр Комплекса градостроительной политики и строительства города Москвы.</text:span></text:p>
      <text:p text:style-name="Text_20_body"> <text:span text:style-name="T2">Тел.:</text:span> <text:span text:style-name="T3">8 (499) 401-01-01</text:span></text:p>
      <text:p text:style-name="Text_20_body"><text:span text:style-name="T2">Адрес электронной почты:</text:span> <text:span text:style-name="T3">help@str.mos.ru</text:span><text:span text:style-name="T2">.</text:span> </text:p>
      <text:p text:style-name="Text_20_body"><text:span text:style-name="T2">Время работы: понедельник-пятница - с 9:00 до 20:00. </text:span></text:p>
      <text:p text:style-name="Text_20_body"><text:line-break/></text:p>
      <text:p text:style-name="Text_20_body">Адрес страницы: <text:a xlink:type="simple" xlink:href="http://hamovniki.mos.ru/administrative-authority-shall-inform/detail/9604925.html" office:name=""><text:span text:style-name="Definition">http://hamovniki.mos.ru/administrative-authority-shall-inform/detail/960492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9T14:09:41Z</meta:creation-date>
    <dc:date>2024-09-09T14:09:41Z</dc:date>
  </office:meta>
</office:document-meta>
</file>