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госпошлину-можно-оплатить-с-30-скидкой-при-подаче-заявлений-через-единый-портал-государственных-услуг-российской-федерации"/>Госпошлину можно оплатить с 30% скидкой при подаче заявлений через Единый портал государственных услуг Российской Федерации<text:bookmark-end text:name="госпошлину-можно-оплатить-с-30-скидкой-при-подаче-заявлений-через-единый-портал-государственных-услуг-российской-федерации"/></text:h>
      <text:p text:style-name="First_20_paragraph">28.01.2021</text:p>
      <text:p text:style-name="Text_20_body"><text:span text:style-name="T1">Управление внутренних дел Центрального административного округа города Москвы информирует Вас о возможности оплачивать госпошлины на Портале государственных услуг Российской Федерации (сайт: gosuslugi.ru)</text:span> </text:p>
      <text:p text:style-name="Text_20_body"><text:span text:style-name="T1">c 30% скидкой, в случае подачи заявлений в форме электронного документа с использованием Единого портала по предоставлению государственных услуг:</text:span></text:p>
      <text:list text:style-name="L1">
        <text:list-item>
          <text:p text:style-name="P1">Выдача, замена паспорта гражданина Российской Федерации, удостоверяющего личность гражданина Российской Федерации на территории Российской Федерации;</text:p>
        </text:list-item>
        <text:list-item>
          <text:p text:style-name="P1">Оформление и выдача паспорта гражданина Российской Федерации, удостоверяющего личность гражданина Российской Федерации за пределами Российской Федерации;</text:p>
        </text:list-item>
        <text:list-item>
          <text:p text:style-name="P1">Оформление и выдача приглашений на въезд в Российскую Федерацию иностранных граждан и лиц без гражданства;</text:p>
        </text:list-item>
        <text:list-item>
          <text:p text:style-name="P1">Предоставление адресно-справочной информации;</text:p>
        </text:list-item>
        <text:list-item>
          <text:p text:style-name="P1">Регистрационный учет граждан Российской Федерации по месту пребывания и по месту жительства в пределах Российской Федерации.</text:p>
        </text:list-item>
      </text:list>
      <text:p text:style-name="First_20_paragraph">Для получения вышеуказанных государственных услуг со скидкой, необходимо зарегистрироваться</text:p>
      <text:p text:style-name="Text_20_body"><text:span text:style-name="T1">на Портале государственных услуг Российской Федерации</text:span></text:p>
      <text:p text:style-name="Text_20_body"><text:span text:style-name="T1">Сайт: gosuslugi.ru</text:span></text:p>
      <text:p text:style-name="Text_20_body"><text:line-break/></text:p>
      <text:p text:style-name="Text_20_body">Адрес страницы: <text:a xlink:type="simple" xlink:href="http://hamovniki.mos.ru/administrative-authority-shall-inform/detail/9672736.html" office:name=""><text:span text:style-name="Definition">http://hamovniki.mos.ru/administrative-authority-shall-inform/detail/967273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6T01:55:38Z</meta:creation-date>
    <dc:date>2025-01-16T01:55:38Z</dc:date>
  </office:meta>
</office:document-meta>
</file>