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2.05.2021-будут-проводиться-кадастровые-работы-по-постановке-на-государственный-кадастровый-учет-земельного-участка-многоквартирного-жилого-дома-по-адресу-г.-москва-погодинская-ул.-д.1416"/>С 12.05.2021 будут проводиться кадастровые работы по постановке на государственный кадастровый учет земельного участка многоквартирного жилого дома по адресу: г. Москва, Погодинская ул., д.14/16<text:bookmark-end text:name="с-12.05.2021-будут-проводиться-кадастровые-работы-по-постановке-на-государственный-кадастровый-учет-земельного-участка-многоквартирного-жилого-дома-по-адресу-г.-москва-погодинская-ул.-д.1416"/></text:h>
      <text:p text:style-name="First_20_paragraph">22.03.2021</text:p>
      <text:p text:style-name="Text_20_body">В соответствии с Федеральным законом от 29.12.2004 № 189-ФЗ «О введении в действие Жилищного кодекса Российской Федерации», с учетом изменений, внесенных Федеральным законом от 02.08.2019 № 267-ФЗ «О внесении изменений в отдельные законодательные акты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учет земельного участка многоквартирного жилого дома по адресу: <text:span text:style-name="T1">г. Москва, Погодинская ул., д.14/16</text:span>, в соответствии с проектом межевания территории квартала, утвержденным распоряжением Департамента от 12.07.2016 №18888 (на плане межевания №2 площадью 0,432 га) за счет средств бюджета города Москвы.</text:p>
      <text:p text:style-name="Text_20_body">Кадастровые работы будут проводиться с 12.05.2021. Срок проведения работ <text:span text:style-name="T1">-</text:span> 85 рабочих дней.</text:p>
      <text:p text:style-name="Text_20_body">В случае принятия органом регистрации прав решения о приостановлении осуществления государственного кадастрового учета образуемого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/text:p>
      <text:p text:style-name="Text_20_body"><text:line-break/></text:p>
      <text:p text:style-name="Text_20_body">Адрес страницы: <text:a xlink:type="simple" xlink:href="http://hamovniki.mos.ru/administrative-authority-shall-inform/detail/9804002.html" office:name=""><text:span text:style-name="Definition">http://hamovniki.mos.ru/administrative-authority-shall-inform/detail/98040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3T23:07:51Z</meta:creation-date>
    <dc:date>2024-10-03T23:07:51Z</dc:date>
  </office:meta>
</office:document-meta>
</file>