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здравляем-с-днем-рождения-общественных-советников-родившихся-в-марте"/>Поздравляем с Днем Рождения общественных советников, родившихся в марте!<text:bookmark-end text:name="поздравляем-с-днем-рождения-общественных-советников-родившихся-в-марте"/></text:h>
      <text:p text:style-name="First_20_paragraph">02.04.2021</text:p>
      <text:p text:style-name="Text_20_body"><text:line-break/></text:p>
      <text:p text:style-name="Text_20_body">Адрес страницы: <text:a xlink:type="simple" xlink:href="http://hamovniki.mos.ru/administrative-authority-shall-inform/detail/9837152.html" office:name=""><text:span text:style-name="Definition">http://hamovniki.mos.ru/administrative-authority-shall-inform/detail/983715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4T02:42:33Z</meta:creation-date>
    <dc:date>2024-11-14T02:42:33Z</dc:date>
  </office:meta>
</office:document-meta>
</file>