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чень-сведений-содержащихся-в-уведомлениях-представителя-нанимателя-о-фактах-обращения-в-целях-склонения-государственного-гражданского-служащего-города-москвы-к-совершению-коррупционных-правонарушений."/>Перечень сведений, содержащихся в уведомлениях представителя нанимателя о фактах обращения в целях склонения государственного гражданского служащего города Москвы к совершению коррупционных правонарушений.<text:bookmark-end text:name="перечень-сведений-содержащихся-в-уведомлениях-представителя-нанимателя-о-фактах-обращения-в-целях-склонения-государственного-гражданского-служащего-города-москвы-к-совершению-коррупционных-правонарушений."/></text:h>
      <text:p text:style-name="First_20_paragraph">14.05.2014</text:p>
      <text:p text:style-name="Text_20_body"><text:line-break/></text:p>
      <text:p text:style-name="Text_20_body">Адрес страницы: <text:a xlink:type="simple" xlink:href="http://hamovniki.mos.ru/anti-corruption/forms-of-documents-related-to-anti-corruption-for-filling/detail/1037802.html" office:name=""><text:span text:style-name="Definition">http://hamovniki.mos.ru/anti-corruption/forms-of-documents-related-to-anti-corruption-for-filling/detail/103780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2T04:28:28Z</meta:creation-date>
    <dc:date>2025-01-12T04:28:28Z</dc:date>
  </office:meta>
</office:document-meta>
</file>