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яснительная-записка-к-справкам-о-доходах-об-имуществе-и-обязательствах-имущественного-характера-а-также-к-справкам-о-доходах-об-имуществе-и-обязательствах-имущественного-характера-моей-супруги-супруга-и-несовершеннолетних-детей."/>Пояснительная записка к справкам о доходах, об имуществе и обязательствах имущественного характера, а также к справкам о доходах, об имуществе и обязательствах имущественного характера моей супруги (супруга) и несовершеннолетних детей.<text:bookmark-end text:name="пояснительная-записка-к-справкам-о-доходах-об-имуществе-и-обязательствах-имущественного-характера-а-также-к-справкам-о-доходах-об-имуществе-и-обязательствах-имущественного-характера-моей-супруги-супруга-и-несовершеннолетних-детей."/></text:h>
      <text:p text:style-name="First_20_paragraph">14.05.2014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037814.html" office:name=""><text:span text:style-name="Definition">http://hamovniki.mos.ru/anti-corruption/forms-of-documents-related-to-anti-corruption-for-filling/detail/103781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8T11:56:19Z</meta:creation-date>
    <dc:date>2024-11-08T11:56:19Z</dc:date>
  </office:meta>
</office:document-meta>
</file>