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едомление-о-возникновении-личной-заинтересованности-которая-приводит-или-может-привести-к-конфликту-интересов-государственного-гражданского-служащего-управы-района-хамовники-города-москвы."/>Уведомление о возникновении личной заинтересованности, которая приводит или может привести к конфликту интересов государственного гражданского служащего управы района Хамовники города Москвы.<text:bookmark-end text:name="уведомление-о-возникновении-личной-заинтересованности-которая-приводит-или-может-привести-к-конфликту-интересов-государственного-гражданского-служащего-управы-района-хамовники-города-москвы."/></text:h>
      <text:p text:style-name="First_20_paragraph">14.05.2014</text:p>
      <text:p text:style-name="Text_20_body"><text:line-break/></text:p>
      <text:p text:style-name="Text_20_body">Адрес страницы: <text:a xlink:type="simple" xlink:href="http://hamovniki.mos.ru/anti-corruption/forms-of-documents-related-to-anti-corruption-for-filling/detail/1037899.html" office:name=""><text:span text:style-name="Definition">http://hamovniki.mos.ru/anti-corruption/forms-of-documents-related-to-anti-corruption-for-filling/detail/103789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07T00:22:59Z</meta:creation-date>
    <dc:date>2024-04-07T00:22:59Z</dc:date>
  </office:meta>
</office:document-meta>
</file>