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уведомления-о-намерении-выполнять-иную-оплачиваемую-работу"/>Форма уведомления о намерении выполнять иную оплачиваемую работу<text:bookmark-end text:name="форма-уведомления-о-намерении-выполнять-иную-оплачиваемую-работу"/></text:h>
      <text:p text:style-name="First_20_paragraph">19.03.2025</text:p>
      <text:p text:style-name="Text_20_body"><text:a xlink:type="simple" xlink:href="/Forma-uvedomleniya-o-namerenii-vypolnyat-inuyu-oplachivaemuyu-rabotu%20(1).docx" office:name=""><text:span text:style-name="Definition">Форма уведомления о намерении выполнять иную оплачиваемую работу</text:span></text:a>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2865787.html" office:name=""><text:span text:style-name="Definition">http://hamovniki.mos.ru/anti-corruption/forms-of-documents-related-to-anti-corruption-for-filling/detail/1286578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0T12:29:20Z</meta:creation-date>
    <dc:date>2025-03-20T12:29:20Z</dc:date>
  </office:meta>
</office:document-meta>
</file>