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каз-префектуры-о-внесении-изменений-в-план-противодействия-коррупции"/>Приказ префектуры о внесении изменений в План противодействия коррупции<text:bookmark-end text:name="приказ-префектуры-о-внесении-изменений-в-план-противодействия-коррупции"/></text:h>
      <text:p text:style-name="First_20_paragraph">18.06.2019</text:p>
      <text:p text:style-name="Text_20_body"><text:line-break/></text:p>
      <text:p text:style-name="Text_20_body">Адрес страницы: <text:a xlink:type="simple" xlink:href="http://hamovniki.mos.ru/anti-corruption/plans-papers-reports-reviews-static-information-on-combating-corruption/detail/8159953.html" office:name=""><text:span text:style-name="Definition">http://hamovniki.mos.ru/anti-corruption/plans-papers-reports-reviews-static-information-on-combating-corruption/detail/815995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1T07:44:48Z</meta:creation-date>
    <dc:date>2025-02-01T07:44:48Z</dc:date>
  </office:meta>
</office:document-meta>
</file>