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иказ-управы-района-хамовники-города-москвы-от-10.06.2021-107-о-внесении-изменений-в-приказ-управы-района-хамовники-города-москвы-от-29.11.2019-232"/>Приказ управы района Хамовники города Москвы от 10.06.2021 №107 "О внесении изменений в приказ управы района Хамовники города Москвы от 29.11.2019 №232"<text:bookmark-end text:name="приказ-управы-района-хамовники-города-москвы-от-10.06.2021-107-о-внесении-изменений-в-приказ-управы-района-хамовники-города-москвы-от-29.11.2019-232"/></text:h>
      <text:p text:style-name="First_20_paragraph">04.08.2021</text:p>
      <text:p text:style-name="Text_20_body"><text:a xlink:type="simple" xlink:href="/Комиссия%20по%20урегулированию%20конфликта%20интересов%20и%20служебное%20поведение_compressed.pdf" office:name=""><text:span text:style-name="Definition">Приказ от 10.06.2021 №107 "О внесении изменений в приказ управы района Хамовники города Москвы от 29.11.2019 №232"</text:span></text:a></text:p>
      <text:p text:style-name="Text_20_body"><text:line-break/></text:p>
      <text:p text:style-name="Text_20_body">Адрес страницы: <text:a xlink:type="simple" xlink:href="http://hamovniki.mos.ru/anti-corruption/the-commission-for-observance-of-requirements-for-the-official-behaviour-of-state-civil-employees-of/detail/10154695.html" office:name=""><text:span text:style-name="Definition">http://hamovniki.mos.ru/anti-corruption/the-commission-for-observance-of-requirements-for-the-official-behaviour-of-state-civil-employees-of/detail/10154695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1-24T07:18:56Z</meta:creation-date>
    <dc:date>2024-11-24T07:18:56Z</dc:date>
  </office:meta>
</office:document-meta>
</file>