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ожение-о-комиссии-по-соблюдению-требований-к-служебному-поведению-государственных-гражданских-служащих-города-москвы-и-урегулированию-конфликта-интересов"/>Положение о комиссии по соблюдению требований к служебному поведению государственных гражданских служащих города Москвы и урегулированию конфликта интересов<text:bookmark-end text:name="положение-о-комиссии-по-соблюдению-требований-к-служебному-поведению-государственных-гражданских-служащих-города-москвы-и-урегулированию-конфликта-интересов"/></text:h>
      <text:p text:style-name="First_20_paragraph">29.05.2014</text:p>
      <text:p text:style-name="Text_20_body">1. Настоящим Положением определяется порядок формирования и деятельности комиссии по соблюдению требований к служебному поведению государственных гражданских служащих управы района Хамовники города Москвы и урегулированию конфликта интересов (далее - комиссия), образуемой в управе района Хамовники города Москвы (далее - управе).<text:line-break/>2. Комиссия в своей деятельности руководствуются Конституцией Российской Федерации, федеральными законами и иными нормативными правовыми актами Российской Федерации, законами и иными правовыми актами города Москвы и настоящим Положением.<text:line-break/>3. Основной задачей комиссий является содействие управе района Хамовники:<text:line-break/>3.1. В обеспечении соблюдения государственными гражданскими служащими управы района Хамовники города Москвы (далее - гражданские служащие) ограничений и запретов, требований о предотвращении или урегулировании конфликта интересов, а также в обеспечении исполнения ими обязанностей, установленных Федеральным законом от 25 декабря 2008 г. N 273-ФЗ «О противодействии коррупции», другими федеральными законами и законами города Москвы (далее - требования к служебному поведению и (или) требования об урегулировании конфликта интересов).<text:line-break/>3.2. В осуществлении в государственном органе города Москвы – управе района Хамовники города Москвы - мер по предупреждению коррупции.<text:line-break/>4. Комиссия образуется приказом главы управы района Хамовники (далее – глава управы) города Москвы. Указанным актом утверждается ее состав.<text:line-break/>В состав комиссии входят председатель комиссии, его заместитель, назначаемый главой управы из числа членов комиссии, замещающих должности государственной гражданской службы в управе, секретарь и члены комиссии. Все члены комиссии при принятии решений обладают равными правами. В отсутствие председателя комиссии его обязанности исполняет заместитель председателя комиссии.<text:line-break/>5. В состав комиссии входят:<text:line-break/>5.1. Первый заместитель главы управы (председатель комиссии), главный специалист кадровой службы управы, ответственный за работу по профилактике коррупционных и иных правонарушений (секретарь комиссии), а также гражданские служащие подразделений управы, определяемые главой управы.<text:line-break/>5.2. Представитель Управления государственной службы и кадров Правительства Москвы.<text:line-break/>5.3. Представитель (представители) научных организаций и образовательных учреждений среднего, высшего и дополнительного профессионального образования, деятельность которых связана с государственной службой.<text:line-break/>6. Глава управы может принять решение о включении в состав комиссии:<text:line-break/>6.1. Представителя общественного совета, образованного в соответствии с федеральными законами и иными правовыми актами города Москвы.<text:line-break/>6.2. Представителя Региональной общественной организации ветеранов государственного и муниципального управления города Москвы.<text:line-break/>6.3. Представителя профсоюзной организации, действующей в установленном порядке в управе района Хамовники города Москвы.<text:line-break/>7. Лица, указанные в пунктах 5.2, 5.3 и 6 настоящего Положения, включаются в состав комиссии в установленном порядке по согласованию соответственно с Управлением государственной службы и кадров Правительства Москвы, с научными организациями и образовательными учреждениями среднего, высшего и дополнительного профессионального образования, с общественным советом, образованным в соответствии с федеральными законами и иными правовыми актами города Москвы, с Региональной общественной организацией ветеранов государственного и муниципального управления города Москвы, с профсоюзной организацией, действующей в установленном порядке в управе, на основании запроса руководителя государственного органа. Согласование осуществляется в 10-дневный срок со дня получения запроса.<text:line-break/>8. Число членов комиссии, не замещающих должности государственной гражданской службы в управе, должно составлять не менее одной четверти от общего числа членов комиссии.<text:line-break/>9. Состав комиссии формируется таким образом, чтобы исключить возможность возникновения конфликта интересов, который мог бы повлиять на принимаемые комиссией решения.<text:line-break/>10. В заседаниях комиссии с правом совещательного голоса участвуют:<text:line-break/>10.1. Непосредственный руководитель гражданского служащего, в отношении которого комиссией рассматривается вопрос о соблюдении требований к служебному поведению и (или) требований об урегулировании конфликта интересов, и определяемые председателем комиссии два гражданских служащих, замещающих в управе должности государственной гражданской службы, аналогичные должности, замещаемой гражданским служащим, в отношении которого комиссией рассматривается этот вопрос.<text:line-break/>10.2. Другие гражданские служащие, замещающие должности государственной гражданской службы в управе; специалисты, которые могут дать пояснения по вопросам государственной гражданской службы и вопросам, рассматриваемым комиссией; должностные лица других государственных органов, органов местного самоуправления; представители заинтересованных организаций; представитель гражданского служащего, в отношении которого комиссией рассматривается вопрос о соблюдении требований к служебному поведению и (или) требований об урегулировании конфликта интересов, - по решению председателя комиссии, принимаемому в каждом конкретном случае отдельно не менее чем за три дня до дня заседания комиссии на основании ходатайства гражданского служащего, в отношении которого комиссией рассматривается этот вопрос, или любого члена комиссии.<text:line-break/>11. Заседание комиссии считается правомочным, если на нем присутствует не менее двух третей от общего числа членов комиссии. Проведение заседаний с участием только членов комиссии, замещающих должности государственной гражданской службы в государственном органе, недопустимо.<text:line-break/>12. При возникновении прямой или косвенной личной заинтересованности члена комиссии, которая может привести к конфликту интересов при рассмотрении вопроса, включенного в повестку дня заседания комиссии, он обязан до начала заседания заявить об этом. В таком случае соответствующий член комиссии не принимает участия в рассмотрении указанного вопроса.<text:line-break/>13. Основаниями для проведения заседания комиссии являются:<text:line-break/>13.1. Представление руководителем государственного органа материалов проверки, проведенной в соответствии с указом Мэра Москвы от 15 февраля 2010 г. N 11-УМ, свидетельствующих:<text:line-break/>13.1.1. О представлении гражданским служащим недостоверных или неполных сведений, предусмотренных пунктом 1.1 указанного указа Мэра Москвы.<text:line-break/>13.1.2. О несоблюдении гражданским служащим требований к служебному поведению и (или) требований об урегулировании конфликта интересов.<text:line-break/>13.2. Поступившее руководителю государственного органа в установленном порядке:<text:line-break/>13.2.1. Обращение гражданина, ранее замещавшего в управе должность государственной гражданской службы города Москвы, предусмотренную перечнем должностей, утвержденным указом Мэра Москвы, о даче согласия на замещение на условиях трудового договора должности в организации и (или) выполнение в данной организации работы (оказание данной организации услуги) на условиях гражданско-правового договора (гражданско-правовых договоров) в случаях, предусмотренных федеральными законами, если отдельные функции государственного управления данной организацией входили в должностные (служебные) обязанности гражданского служащего, до истечения двух лет со дня увольнения с гражданской службы.<text:line-break/>13.2.2. Заявление гражданского служащего о невозможности по объективным причинам представить сведения о доходах, об имуществе и обязательствах имущественного характера своих супруги (супруга) и несовершеннолетних детей.<text:line-break/>13.3. Представление главы управы или любого члена комиссии, касающееся обеспечения соблюдения гражданским служащим требований к служебному поведению и (или) требований об урегулировании конфликта интересов либо осуществления в государственном органе мер по предупреждению коррупции.<text:line-break/>13.4. Представление главой управы материалов проверки, свидетельствующих о представлении гражданским служащим недостоверных или неполных сведений, предусмотренных частью 1 статьи 3 Федерального закона от 3 декабря 2012 г. N 230-ФЗ «О контроле за соответствием расходов лиц, замещающих государственные должности, и иных лиц их доходам».<text:line-break/>13.5. Представление главой управы или главным специалистом кадровой службы управы, ответственным за работу по профилактике коррупционных и иных правонарушений, материалов служебной проверки, свидетельствующих о совершении дисциплинарного проступка гражданским служащим, сообщившим в правоохранительные или иные государственные органы или средства массовой информации о ставших ему известными фактах коррупции (в случае совершения дисциплинарного проступка в течение года после указанного сообщения).<text:line-break/>14. В заседании комиссии при рассмотрении вопроса, указанного в пункте 13.5 настоящего Положения, может принимать участие прокурор. Председатель комиссии представляет прокурору, осуществляющему надзор за соблюдением законодательства о государственной службе или законодательства о труде, необходимые материалы не менее чем за пять рабочих дней до дня заседания комиссии.<text:line-break/>15. Комиссия не рассматривает сообщения о преступлениях и административных правонарушениях, а также анонимные обращения, не проводит проверки по фактам нарушения служебной дисциплины.<text:line-break/>16. Председатель комиссии при поступлении к нему в порядке, предусмотренном нормативным правовым актом государственного органа, информации, содержащей основания для проведения заседания комиссии:<text:line-break/>16.1. В трехдневный срок назначает дату заседания комиссии. При этом дата заседания комиссии не может быть назначена позднее семи дней со дня поступления указанной информации.<text:line-break/>16.2. Организует через секретаря комиссии ознакомление гражданского служащего, в отношении которого комиссией рассматривается вопрос о соблюдении требований к служебному поведению и (или) требований об урегулировании конфликта интересов, его представителя, членов комиссии и других лиц, участвующих в заседании комиссии, с поступившей на рассмотрение комиссии информацией и материалами, оповещение их о дате, времени и месте проведения заседания, а также ведение делопроизводства комиссии.<text:line-break/>16.3. Рассматривает ходатайства о приглашении на заседание комиссии лиц, указанных в пункте 10.2 настоящего Положения, принимает решение об их удовлетворении (об отказе в удовлетворении) и о рассмотрении (об отказе в рассмотрении) в ходе заседания комиссии дополнительных материалов.<text:line-break/>17. Заседание комиссии проводится в присутствии гражданского служащего, в отношении которого рассматривается вопрос о соблюдении требований к служебному поведению и (или) требований об урегулировании конфликта интересов. При наличии письменной просьбы гражданского служащего о рассмотрении указанного вопроса без его участия заседание комиссии проводится в его отсутствие. В случае неявки гражданского служащего или его представителя на заседание комиссии (при отсутствии письменной просьбы гражданского служащего о рассмотрении указанного вопроса без его участия) рассмотрение вопроса откладывается. В случае вторичной неявки гражданского служащего или его представителя без уважительных причин комиссия может принять решение о рассмотрении указанного вопроса в отсутствие гражданского служащего.<text:line-break/>18. На заседании комиссии заслушиваются пояснения гражданского служащего (с его согласия) и иных лиц, рассматриваются материалы по существу предъявляемых гражданскому служащему претензий, а также дополнительные материалы.<text:line-break/>19. Члены комиссии и лица, участвовавшие в ее заседании, не вправе разглашать сведения, ставшие им известными в ходе работы комиссии.<text:line-break/>20. По итогам рассмотрения вопроса, указанного в пункте 13.1.1 настоящего Положения, комиссия принимает одно из следующих решений:<text:line-break/>20.1. Установить, что сведения, представленные гражданским служащим, являются достоверными и полными.<text:line-break/>20.2. Установить, что сведения, представленные гражданским служащим, являются недостоверными и (или) неполными. В этом случае комиссия рекомендует главе управы применить к гражданскому служащему конкретную меру ответственности.<text:line-break/>21. По итогам рассмотрения вопроса, указанного в пункте 13.1.2 настоящего Положения, комиссия принимает одно из следующих решений:<text:line-break/>21.1. Установить, что гражданский служащий соблюдал требования к служебному поведению и (или) требования об урегулировании конфликта интересов.<text:line-break/>21.2. Установить, что гражданский служащий не соблюдал требования к служебному поведению и (или) требования об урегулировании конфликта интересов. В этом случае комиссия рекомендует главе управы указать гражданскому служащему на недопустимость нарушения требований к служебному поведению и (или) требований об урегулировании конфликта интересов либо применить к гражданскому служащему конкретную меру ответственности.<text:line-break/>22. По итогам рассмотрения вопроса, указанного в пункте 13.2.1 настоящего Положения, комиссия принимает одно из следующих решений:<text:line-break/>22.1. Дать гражданину согласие на замещение на условиях трудового договора должности в организации и (или) выполнение в данной организации работы (оказание данной организации услуги) на условиях гражданско-правового договора (гражданско-правовых договоров) в случаях, предусмотренных федеральными законами, если отдельные функции государственного управления данной организацией входили в должностные (служебные) обязанности гражданского служащего.<text:line-break/>22.2. Отказать гражданину в замещении на условиях трудового договора должности в организации и (или) выполнении в данной организации работы (оказание данной организации услуги) на условиях гражданско-правового договора (гражданско-правовых договоров) в случаях, предусмотренных федеральными законами, если отдельные функции государственного управления данной организацией входили в должностные (служебные) обязанности гражданского служащего, и мотивировать свой отказ.<text:line-break/>23. По итогам рассмотрения вопроса, указанного в пункте 13.2.2 настоящего Положения, комиссия принимает одно из следующих решений:<text:line-break/>23.1. Признать, что причина непредставления гражданским служащим сведений о доходах, об имуществе и обязательствах имущественного характера своих супруги (супруга) и несовершеннолетних детей является объективной и уважительной.<text:line-break/>23.2. Признать, что причина непредставления гражданским служащим сведений о доходах, об имуществе и обязательствах имущественного характера своих супруги (супруга) и несовершеннолетних детей не является уважительной. В этом случае комиссия рекомендует гражданскому служащему принять меры по представлению указанных сведений.<text:line-break/>23.3. Признать, что причина непредставления гражданским служащим сведений о доходах, об имуществе и обязательствах имущественного характера своих супруги (супруга) и несовершеннолетних детей необъективна и является способом уклонения от представления указанных сведений. В этом случае комиссия рекомендует главе управы применить к гражданскому служащему конкретную меру ответственности.<text:line-break/>24. По итогам рассмотрения материалов проверки, указанных в пункте 13.4 настоящего Положения, комиссия принимает одно из следующих решений:<text:line-break/>24.1. Признать, что сведения, представленные гражданским служащим в соответствии с частью 1 статьи 3 Федерального закона от 3 декабря 2012 г. N 230-ФЗ «О контроле за соответствием расходов лиц, замещающих государственные должности, и иных лиц их доходам», являются достоверными и полными.<text:line-break/>24.2. Признать, что сведения, представленные гражданским служащим в соответствии с частью 1 статьи 3 Федерального закона от 3 декабря 2012 г. N 230-ФЗ «О контроле за соответствием расходов лиц, замещающих государственные должности, и иных лиц их доходам», являются недостоверными и (или) неполными. В этом случае комиссия рекомендует главе управы применить к гражданскому служащему конкретную меру ответственности и (или) направить материалы, полученные в результате осуществления контроля за расходами, в органы прокуратуры и (или) иные государственные органы в соответствии с их компетенцией.<text:line-break/>25. По итогам рассмотрения вопросов, предусмотренных пунктами 13.1, 13.2 и 13.4 настоящего Положения, при наличии к тому оснований комиссия может принять иное, чем предусмотрено пунктами 20-24 настоящего Положения, решение. Основания и мотивы принятия такого решения должны быть отражены в протоколе заседания комиссии.<text:line-break/>26. По итогам рассмотрения вопроса, предусмотренного пунктами 13.3 и 13.5 настоящего Положения, комиссия принимает соответствующее решение.<text:line-break/>27. Решения комиссии принимаются тайным голосованием (если комиссия не примет иное решение) простым большинством голосов присутствующих на заседании членов комиссии.<text:line-break/>28. Решения комиссии, за исключением решений, предусмотренных пунктом 21 настоящего Положения, для главы управы носят рекомендательный характер.<text:line-break/>29. Решения комиссии, принимаемые в соответствии с пунктом 21 настоящего Положения, носят обязательный характер.<text:line-break/>30. Решения комиссии оформляются протоколами, которые подписывают члены комиссии, принимавшие участие в ее заседании.<text:line-break/>31. В протоколе заседания комиссии указываются:<text:line-break/>31.1. Дата заседания комиссии, фамилии, имена, отчества членов комиссии и других лиц, присутствующих на заседании.<text:line-break/>31.2. Формулировка каждого из рассматриваемых на заседании комиссии вопросов с указанием фамилии, имени, отчества, должности гражданского служащего, в отношении которого рассматривается вопрос о соблюдении требований к служебному поведению и (или) требований об урегулировании конфликта интересов.<text:line-break/>31.3. Предъявляемые к гражданскому служащему претензии и требования, материалы, на которых они основываются.<text:line-break/>31.4. Содержание пояснений гражданского служащего и других лиц по существу предъявляемых претензий и требований.<text:line-break/>31.5. Фамилии, имена, отчества выступивших на заседании лиц и краткое изложение их выступлений.<text:line-break/>31.6. Источник информации, содержащей основания для проведения заседания комиссии, дата поступления информации в государственный орган.<text:line-break/>31.7. Другие сведения.<text:line-break/>31.8. Результаты голосования.<text:line-break/>31.9. Принятое комиссией решение и обоснование его принятия.<text:line-break/>32. Член комиссии, не согласный с ее решением, вправе в письменной форме изложить свое мнение, которое подлежит обязательному приобщению к протоколу заседания комиссии и с которым должен быть ознакомлен гражданский служащий.<text:line-break/>33. Копии протокола заседания комиссии в трехдневный срок со дня проведения заседания направляются главе управы, полностью или в виде выписок из него - гражданскому служащему, а также по решению комиссии - иным заинтересованным лицам.<text:line-break/>34. Глава управы обязан рассмотреть протокол заседания комиссии и вправе учесть в пределах своей компетенции, содержащиеся в нем рекомендации при принятии решения о применении к гражданскому служащему мер ответственности, предусмотренных законодательством Российской Федерации, а также по иным вопросам организации противодействия коррупции.<text:line-break/>35. В месячный срок со дня поступления протокола заседания комиссии глава управы в письменной форме уведомляет комиссию о рассмотрении рекомендаций комиссии и принятом решении. Решение главы управы оглашается на ближайшем заседании комиссии и принимается к сведению без обсуждения.<text:line-break/>36. В случае установления комиссией признаков дисциплинарного проступка в действиях (бездействии) гражданского служащего информация об этом представляется главе управы для решения вопроса о применении к гражданскому служащему мер ответственности, предусмотренных нормативными правовыми актами Российской Федерации.<text:line-break/>37. В случае установления комиссией факта совершения гражданским служащим действия (бездействия), содержащего признаки административного правонарушения или состава преступления, председатель комиссии обязан передать информацию о совершении указанного действия (бездействия) и подтверждающие такой факт документы в соответствующие государственные органы в трехдневный срок, а при необходимости - немедленно.<text:line-break/>38. Копия протокола заседания комиссии или выписка из него приобщается к личному делу гражданского служащего, в отношении которого рассмотрен вопрос о соблюдении требований к служебному поведению и (или) требований об урегулировании конфликта интересов.<text:line-break/>39. Организационно-техническое и документационное обеспечение деятельности комиссии возлагается на кадровую службу управы. </text:p>
      <text:p text:style-name="Text_20_body"><text:line-break/></text:p>
      <text:p text:style-name="Text_20_body">Адрес страницы: <text:a xlink:type="simple" xlink:href="http://hamovniki.mos.ru/anti-corruption/the-commission-for-observance-of-requirements-for-the-official-behaviour-of-state-civil-employees-of/detail/1061594.html" office:name=""><text:span text:style-name="Definition">http://hamovniki.mos.ru/anti-corruption/the-commission-for-observance-of-requirements-for-the-official-behaviour-of-state-civil-employees-of/detail/106159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05:03:59Z</meta:creation-date>
    <dc:date>2025-02-28T05:03:59Z</dc:date>
  </office:meta>
</office:document-meta>
</file>